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40000003844EAABFE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wiss" style:font-pitch="variable" style:font-charset="x-symbol"/>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a1" style:family="table">
      <style:table-properties style:width="16cm" style:rel-width="100%" fo:margin-left="0.009cm" fo:margin-top="0cm" fo:margin-bottom="0cm" table:align="left" style:writing-mode="page"/>
    </style:style>
    <style:style style:name="Tabela1.A" style:family="table-column">
      <style:table-column-properties style:column-width="2.521cm" style:rel-column-width="10321*"/>
    </style:style>
    <style:style style:name="Tabela1.B" style:family="table-column">
      <style:table-column-properties style:column-width="3.911cm" style:rel-column-width="16017*"/>
    </style:style>
    <style:style style:name="Tabela1.C" style:family="table-column">
      <style:table-column-properties style:column-width="1.884cm" style:rel-column-width="7713*"/>
    </style:style>
    <style:style style:name="Tabela1.D" style:family="table-column">
      <style:table-column-properties style:column-width="4.724cm" style:rel-column-width="19346*"/>
    </style:style>
    <style:style style:name="Tabela1.E" style:family="table-column">
      <style:table-column-properties style:column-width="2.963cm" style:rel-column-width="12138*"/>
    </style:style>
    <style:style style:name="Tabela1.1" style:family="table-row">
      <style:table-row-properties style:min-row-height="0.101cm" fo:keep-together="auto"/>
    </style:style>
    <style:style style:name="Tabela1.A1" style:family="table-cell">
      <style:table-cell-properties fo:padding="0.176cm" fo:border="0.5pt solid #000000"/>
    </style:style>
    <style:style style:name="P1" style:family="paragraph" style:parent-style-name="Standard_20__28_WW_29_" style:master-page-name="Standard">
      <style:paragraph-properties fo:margin-right="-0.002cm" fo:line-height="150%" style:page-number="1">
        <style:tab-stops>
          <style:tab-stop style:position="1.249cm"/>
          <style:tab-stop style:position="2.498cm"/>
          <style:tab-stop style:position="3.747cm"/>
          <style:tab-stop style:position="4.995cm"/>
          <style:tab-stop style:position="6.244cm"/>
          <style:tab-stop style:position="7.493cm"/>
          <style:tab-stop style:position="8.742cm"/>
          <style:tab-stop style:position="10.769cm"/>
        </style:tab-stops>
      </style:paragraph-properties>
    </style:style>
    <style:style style:name="P2" style:family="paragraph" style:parent-style-name="Standard_20__28_WW_29_">
      <style:paragraph-properties fo:margin-right="-0.002cm" fo:line-height="150%"/>
    </style:style>
    <style:style style:name="P3" style:family="paragraph" style:parent-style-name="Standard_20__28_WW_29_">
      <style:paragraph-properties fo:line-height="150%"/>
      <style:text-properties style:font-name="Arial" fo:font-size="11pt" fo:language="pt" fo:country="BR" style:text-underline-style="solid" style:text-underline-width="auto" style:text-underline-color="font-color" style:font-size-asian="11pt" style:font-name-complex="Arial2"/>
    </style:style>
    <style:style style:name="P4" style:family="paragraph" style:parent-style-name="Normal_20__28_Web_29_">
      <style:paragraph-properties fo:margin-right="-0.002cm" fo:margin-top="0cm" fo:margin-bottom="0cm" style:contextual-spacing="false" fo:line-height="150%" fo:text-align="right" style:justify-single-word="false"/>
    </style:style>
    <style:style style:name="P5" style:family="paragraph" style:parent-style-name="Standard">
      <style:paragraph-properties fo:line-height="150%" fo:text-align="right" style:justify-single-word="false"/>
      <style:text-properties officeooo:paragraph-rsid="00158fdc"/>
    </style:style>
    <style:style style:name="P6" style:family="paragraph" style:parent-style-name="Normal_20__28_Web_29_">
      <style:paragraph-properties fo:margin-right="-0.002cm" fo:margin-top="0cm" fo:margin-bottom="0cm" style:contextual-spacing="false" fo:line-height="150%" fo:text-align="right" style:justify-single-word="false"/>
      <style:text-properties officeooo:paragraph-rsid="00158fdc"/>
    </style:style>
    <style:style style:name="P7" style:family="paragraph" style:parent-style-name="Footnote">
      <style:paragraph-properties fo:text-align="justify" style:justify-single-word="false" loext:word-spacing-minimum="75%" loext:word-spacing-maximum="133%"/>
      <style:text-properties officeooo:paragraph-rsid="00181aba"/>
    </style:style>
    <style:style style:name="P8" style:family="paragraph" style:parent-style-name="Normal_20__28_Web_29_">
      <style:paragraph-properties fo:margin-right="-0.002cm" fo:margin-top="0cm" fo:margin-bottom="0cm" style:contextual-spacing="false" fo:line-height="150%"/>
      <style:text-properties style:font-name="Arial" officeooo:paragraph-rsid="00158fdc" style:font-name-complex="Arial2"/>
    </style:style>
    <style:style style:name="P9" style:family="paragraph" style:parent-style-name="Standard">
      <style:paragraph-properties fo:line-height="150%"/>
      <style:text-properties officeooo:paragraph-rsid="00158fdc"/>
    </style:style>
    <style:style style:name="P10" style:family="paragraph" style:parent-style-name="Standard">
      <style:paragraph-properties fo:line-height="100%" fo:text-align="justify" style:justify-single-word="false" loext:word-spacing-minimum="75%" loext:word-spacing-maximum="133%"/>
      <style:text-properties officeooo:paragraph-rsid="00158fdc"/>
    </style:style>
    <style:style style:name="P11" style:family="paragraph" style:parent-style-name="Standard">
      <style:paragraph-properties fo:line-height="100%" fo:text-align="justify" style:justify-single-word="false" loext:word-spacing-minimum="75%" loext:word-spacing-maximum="133%"/>
      <style:text-properties style:font-name="Arial" fo:font-size="10pt" officeooo:paragraph-rsid="00158fdc" style:font-name-asian="Arial2" style:font-size-asian="10pt" style:font-name-complex="Arial2" style:font-size-complex="10pt"/>
    </style:style>
    <style:style style:name="P12" style:family="paragraph" style:parent-style-name="Standard">
      <style:paragraph-properties fo:line-height="150%"/>
      <style:text-properties style:font-name="Arial" fo:font-weight="bold" officeooo:paragraph-rsid="00158fdc" style:font-name-asian="Arial2" style:font-weight-asian="bold" style:font-name-complex="Arial2"/>
    </style:style>
    <style:style style:name="P13" style:family="paragraph" style:parent-style-name="Standard">
      <style:paragraph-properties fo:line-height="100%"/>
      <style:text-properties officeooo:paragraph-rsid="00158fdc"/>
    </style:style>
    <style:style style:name="P14" style:family="paragraph" style:parent-style-name="Standard">
      <style:paragraph-properties fo:line-height="150%"/>
      <style:text-properties style:font-name="Arial" fo:font-size="10pt" fo:language="en" fo:country="US" fo:font-weight="bold" officeooo:paragraph-rsid="00158fdc" style:font-name-asian="Arial2" style:font-size-asian="10pt" style:font-weight-asian="bold" style:font-name-complex="Arial2" style:font-size-complex="10pt"/>
    </style:style>
    <style:style style:name="P15" style:family="paragraph" style:parent-style-name="Standard_20__28_WW_29_">
      <style:paragraph-properties fo:margin-right="-0.002cm" fo:line-height="150%" fo:text-align="justify" style:justify-single-word="false" loext:word-spacing-minimum="75%" loext:word-spacing-maximum="133%"/>
      <style:text-properties style:font-name="Arial" fo:font-size="10pt" officeooo:paragraph-rsid="00158fdc" style:font-size-asian="10pt" style:font-name-complex="Arial2" style:font-size-complex="10pt"/>
    </style:style>
    <style:style style:name="P16" style:family="paragraph" style:parent-style-name="Normal_20__28_Web_29_">
      <style:paragraph-properties fo:margin-right="-0.002cm" fo:margin-top="0cm" fo:margin-bottom="0cm" style:contextual-spacing="false" fo:line-height="150%" fo:text-align="justify" style:justify-single-word="false" loext:word-spacing-minimum="75%" loext:word-spacing-maximum="133%"/>
      <style:text-properties officeooo:paragraph-rsid="00158fdc"/>
    </style:style>
    <style:style style:name="P17" style:family="paragraph" style:parent-style-name="Standard_20__28_WW_29_">
      <style:paragraph-properties fo:margin-right="-0.002cm" fo:line-height="100%" fo:text-align="justify" style:justify-single-word="false" loext:word-spacing-minimum="75%" loext:word-spacing-maximum="133%"/>
      <style:text-properties officeooo:paragraph-rsid="00158fdc"/>
    </style:style>
    <style:style style:name="P18" style:family="paragraph" style:parent-style-name="Standard_20__28_WW_29_">
      <style:paragraph-properties fo:margin-right="-0.002cm" fo:line-height="150%" fo:text-align="justify" style:justify-single-word="false" loext:word-spacing-minimum="75%" loext:word-spacing-maximum="133%"/>
      <style:text-properties fo:font-size="10pt" fo:font-weight="bold" officeooo:paragraph-rsid="00158fdc" style:font-size-asian="10pt" style:font-weight-asian="bold" style:font-size-complex="10pt"/>
    </style:style>
    <style:style style:name="P19" style:family="paragraph" style:parent-style-name="Standard_20__28_WW_29_">
      <style:paragraph-properties fo:margin-right="-0.002cm" fo:line-height="150%" fo:text-align="justify" style:justify-single-word="false" loext:word-spacing-minimum="75%" loext:word-spacing-maximum="133%"/>
      <style:text-properties style:font-name="Arial" officeooo:paragraph-rsid="00158fdc"/>
    </style:style>
    <style:style style:name="P20" style:family="paragraph" style:parent-style-name="Standard_20__28_WW_29_">
      <style:paragraph-properties fo:margin-right="-0.002cm" fo:line-height="150%" fo:text-align="justify" style:justify-single-word="false" loext:word-spacing-minimum="75%" loext:word-spacing-maximum="133%"/>
      <style:text-properties style:font-name="Arial" fo:language="pt" fo:country="BR" style:font-name-complex="Arial2"/>
    </style:style>
    <style:style style:name="P21" style:family="paragraph" style:parent-style-name="Standard">
      <style:paragraph-properties fo:line-height="150%"/>
    </style:style>
    <style:style style:name="P22" style:family="paragraph" style:parent-style-name="Standard">
      <style:paragraph-properties fo:line-height="150%" fo:text-align="justify" style:justify-single-word="false" fo:text-indent="0.751cm" style:auto-text-indent="false" loext:word-spacing-minimum="75%" loext:word-spacing-maximum="133%"/>
    </style:style>
    <style:style style:name="P23" style:family="paragraph" style:parent-style-name="Standard">
      <style:paragraph-properties fo:line-height="150%"/>
      <style:text-properties style:font-name="Arial" style:font-name-asian="Arial2" style:font-name-complex="Arial2"/>
    </style:style>
    <style:style style:name="P24" style:family="paragraph" style:parent-style-name="Standard">
      <style:paragraph-properties fo:line-height="150%" fo:text-align="justify" style:justify-single-word="false" fo:text-indent="0.751cm" style:auto-text-indent="false" loext:word-spacing-minimum="75%" loext:word-spacing-maximum="133%"/>
      <style:text-properties style:font-name="Arial" style:font-name-asian="Arial2" style:font-name-complex="Arial2"/>
    </style:style>
    <style:style style:name="P25" style:family="paragraph" style:parent-style-name="Standard">
      <style:paragraph-properties fo:line-height="150%" fo:text-align="justify" style:justify-single-word="false" loext:word-spacing-minimum="75%" loext:word-spacing-maximum="133%"/>
      <style:text-properties style:font-name="Arial" style:font-name-asian="Arial2" style:font-name-complex="Arial2"/>
    </style:style>
    <style:style style:name="P26" style:family="paragraph" style:parent-style-name="Standard">
      <style:paragraph-properties fo:line-height="150%" fo:text-align="justify" style:justify-single-word="false" loext:word-spacing-minimum="75%" loext:word-spacing-maximum="133%"/>
    </style:style>
    <style:style style:name="P27" style:family="paragraph" style:parent-style-name="Standard">
      <style:paragraph-properties fo:line-height="150%" fo:text-align="center" style:justify-single-word="false"/>
    </style:style>
    <style:style style:name="P28" style:family="paragraph" style:parent-style-name="Standard">
      <style:paragraph-properties fo:margin-top="0cm" fo:margin-bottom="0cm" style:contextual-spacing="false" fo:line-height="150%" fo:text-align="justify" style:justify-single-word="false" fo:text-indent="0.751cm" style:auto-text-indent="false" loext:word-spacing-minimum="75%" loext:word-spacing-maximum="133%"/>
      <style:text-properties style:font-name="Arial" style:font-name-asian="Arial2" style:font-name-complex="Arial2"/>
    </style:style>
    <style:style style:name="P29" style:family="paragraph" style:parent-style-name="Standard">
      <style:paragraph-properties fo:line-height="150%" fo:text-align="justify" style:justify-single-word="false" loext:word-spacing-minimum="75%" loext:word-spacing-maximum="133%"/>
      <style:text-properties style:font-name="Arial" fo:font-size="10pt" fo:font-weight="bold" style:font-name-asian="Arial2" style:font-size-asian="10pt" style:font-weight-asian="bold" style:font-name-complex="Arial2" style:font-size-complex="10pt"/>
    </style:style>
    <style:style style:name="P30" style:family="paragraph" style:parent-style-name="Standard">
      <style:paragraph-properties fo:margin-top="0cm" fo:margin-bottom="0.4cm" style:contextual-spacing="false" fo:line-height="100%" fo:text-align="justify" style:justify-single-word="false" loext:word-spacing-minimum="75%" loext:word-spacing-maximum="133%"/>
    </style:style>
    <style:style style:name="P31" style:family="paragraph" style:parent-style-name="Standard">
      <style:paragraph-properties fo:text-align="center" style:justify-single-word="false"/>
    </style:style>
    <style:style style:name="P32" style:family="paragraph" style:parent-style-name="Standard">
      <style:paragraph-properties fo:text-align="center" style:justify-single-word="false"/>
      <style:text-properties style:font-name="Arial" fo:font-size="8.5pt" style:font-name-asian="Arial2" style:font-size-asian="8.5pt" style:font-name-complex="Arial2" style:font-size-complex="8.5pt"/>
    </style:style>
    <style:style style:name="P33" style:family="paragraph" style:parent-style-name="Standard">
      <style:paragraph-properties fo:text-align="center" style:justify-single-word="false"/>
      <style:text-properties style:font-name="Arial" fo:font-size="8.5pt" fo:language="de" fo:country="DE" style:font-name-asian="Arial2" style:font-size-asian="8.5pt" style:font-name-complex="Arial2" style:font-size-complex="8.5pt"/>
    </style:style>
    <style:style style:name="P34" style:family="paragraph" style:parent-style-name="Standard">
      <style:paragraph-properties fo:margin-top="0cm" fo:margin-bottom="0.3cm" style:contextual-spacing="false" fo:line-height="100%"/>
      <style:text-properties style:font-name="Arial" fo:font-size="10pt" style:font-name-asian="Arial2" style:font-size-asian="10pt" style:font-name-complex="Arial2" style:font-size-complex="10pt"/>
    </style:style>
    <style:style style:name="P35" style:family="paragraph" style:parent-style-name="Standard">
      <style:paragraph-properties fo:margin-top="0cm" fo:margin-bottom="0.4cm" style:contextual-spacing="false" fo:line-height="100%"/>
    </style:style>
    <style:style style:name="P36" style:family="paragraph" style:parent-style-name="Standard">
      <style:paragraph-properties fo:margin-top="0cm" fo:margin-bottom="0.4cm" style:contextual-spacing="false" fo:line-height="100%"/>
      <style:text-properties fo:font-size="11pt" style:font-size-asian="11pt" style:font-size-complex="11pt"/>
    </style:style>
    <style:style style:name="T1" style:family="text">
      <style:text-properties fo:font-size="36pt" fo:language="pt" fo:country="BR" style:font-size-asian="36pt"/>
    </style:style>
    <style:style style:name="T2" style:family="text">
      <style:text-properties fo:color="#76923c" loext:opacity="100%" fo:font-size="36pt" fo:language="pt" fo:country="BR" style:font-size-asian="36pt"/>
    </style:style>
    <style:style style:name="T3" style:family="text">
      <style:text-properties fo:color="#111111" loext:opacity="100%" style:font-name="Times New Roman" fo:font-size="10pt" fo:language="pt" fo:country="BR" style:font-size-asian="10pt"/>
    </style:style>
    <style:style style:name="T4" style:family="text">
      <style:text-properties fo:color="#111111" loext:opacity="100%" fo:font-family="'Arial Rounded MT Bold'" style:font-family-generic="swiss" style:font-pitch="variable" fo:font-size="14pt" fo:language="pt" fo:country="BR" style:font-size-asian="14pt"/>
    </style:style>
    <style:style style:name="T5" style:family="text">
      <style:text-properties fo:color="#111111" loext:opacity="100%" fo:font-family="'Arial Rounded MT Bold'" style:font-family-generic="swiss" style:font-pitch="variable" fo:font-size="14pt" fo:language="pt" fo:country="BR" officeooo:rsid="0015a269" style:font-size-asian="14pt"/>
    </style:style>
    <style:style style:name="T6" style:family="text">
      <style:text-properties style:font-name="Arial" fo:font-size="11pt" fo:language="pt" fo:country="BR" style:text-underline-style="solid" style:text-underline-width="auto" style:text-underline-color="font-color" style:font-size-asian="11pt" style:font-name-complex="Arial2"/>
    </style:style>
    <style:style style:name="T7" style:family="text">
      <style:text-properties style:font-name="Arial" style:font-name-complex="Arial2"/>
    </style:style>
    <style:style style:name="T8" style:family="text">
      <style:text-properties style:font-name="Arial" fo:font-size="16pt" fo:font-weight="bold" style:font-size-asian="16pt" style:font-weight-asian="bold" style:font-name-complex="Arial2" style:font-size-complex="16pt" style:font-weight-complex="bold"/>
    </style:style>
    <style:style style:name="T9" style:family="text">
      <style:text-properties style:font-name="Arial" style:font-name-asian="Arial2" style:font-name-complex="Arial2"/>
    </style:style>
    <style:style style:name="T10" style:family="text">
      <style:text-properties style:font-name="Arial" fo:font-style="italic" style:font-name-asian="Arial2" style:font-style-asian="italic" style:font-name-complex="Arial2"/>
    </style:style>
    <style:style style:name="T11" style:family="text">
      <style:text-properties style:text-position="super 58%" style:font-name="Arial" fo:font-style="italic" style:font-name-asian="Arial2" style:font-style-asian="italic" style:font-name-complex="Arial2"/>
    </style:style>
    <style:style style:name="T12" style:family="text">
      <style:text-properties style:font-name="Arial" fo:font-size="10pt" style:font-size-asian="10pt" style:font-name-complex="Arial2" style:font-size-complex="10pt"/>
    </style:style>
    <style:style style:name="T13" style:family="text">
      <style:text-properties style:font-name="Arial" fo:font-size="10pt" officeooo:rsid="0019a2e9" style:font-size-asian="10pt" style:font-name-complex="Arial2" style:font-size-complex="10pt"/>
    </style:style>
    <style:style style:name="T14" style:family="text">
      <style:text-properties style:font-name="Arial" fo:font-size="10pt" officeooo:rsid="00181aba" style:font-size-asian="10pt" style:font-name-complex="Arial2" style:font-size-complex="10pt"/>
    </style:style>
    <style:style style:name="T15" style:family="text">
      <style:text-properties style:text-position="super 58%" style:font-name="Arial" fo:font-style="italic" style:font-style-asian="italic" style:font-name-complex="Arial2" style:font-style-complex="italic"/>
    </style:style>
    <style:style style:name="T16" style:family="text">
      <style:text-properties style:font-name="Arial" fo:font-style="italic" style:font-style-asian="italic" style:font-name-complex="Arial2" style:font-style-complex="italic"/>
    </style:style>
    <style:style style:name="T17" style:family="text">
      <style:text-properties style:font-name="Arial" fo:language="pt" fo:country="BR" style:font-name-complex="Arial2"/>
    </style:style>
    <style:style style:name="T18" style:family="text">
      <style:text-properties style:font-name="Arial" fo:language="pt" fo:country="BR" officeooo:rsid="00181aba" style:font-name-complex="Arial2"/>
    </style:style>
    <style:style style:name="T19" style:family="text">
      <style:text-properties style:font-name="Arial" fo:font-size="10pt" fo:language="pt" fo:country="BR" officeooo:rsid="00181aba" style:font-size-asian="10pt" style:font-name-complex="Arial2" style:font-size-complex="10pt"/>
    </style:style>
    <style:style style:name="T20" style:family="text">
      <style:text-properties style:font-name="Arial" fo:font-size="14pt" fo:font-weight="bold" style:font-name-asian="Arial2" style:font-size-asian="14pt" style:font-weight-asian="bold" style:font-name-complex="Arial2" style:font-size-complex="14pt"/>
    </style:style>
    <style:style style:name="T21" style:family="text">
      <style:text-properties style:font-name="Arial" fo:font-size="10pt" style:font-name-asian="Arial2" style:font-size-asian="10pt" style:font-name-complex="Arial2" style:font-size-complex="10pt"/>
    </style:style>
    <style:style style:name="T22" style:family="text">
      <style:text-properties style:font-name="Arial" fo:font-size="10pt" officeooo:rsid="00166dba" style:font-name-asian="Arial2" style:font-size-asian="10pt" style:font-name-complex="Arial2" style:font-size-complex="10pt"/>
    </style:style>
    <style:style style:name="T23" style:family="text">
      <style:text-properties style:font-name="Arial" fo:font-size="10pt" fo:font-style="italic" style:font-name-asian="Arial2" style:font-size-asian="10pt" style:font-style-asian="italic" style:font-name-complex="Arial2" style:font-size-complex="10pt"/>
    </style:style>
    <style:style style:name="T24" style:family="text">
      <style:text-properties style:font-name="Arial" fo:font-size="10pt" fo:font-weight="bold" style:font-name-asian="Arial2" style:font-size-asian="10pt" style:font-weight-asian="bold" style:font-name-complex="Arial2" style:font-size-complex="10pt"/>
    </style:style>
    <style:style style:name="T25" style:family="text">
      <style:text-properties style:font-name="Arial" fo:font-weight="bold" style:font-name-asian="Arial2" style:font-weight-asian="bold" style:font-name-complex="Arial2"/>
    </style:style>
    <style:style style:name="T26" style:family="text">
      <style:text-properties style:font-name="Arial" fo:font-size="14pt" fo:language="en" fo:country="US" fo:font-weight="bold" style:font-name-asian="Arial2" style:font-size-asian="14pt" style:font-weight-asian="bold" style:font-name-complex="Arial2" style:font-size-complex="14pt"/>
    </style:style>
    <style:style style:name="T27" style:family="text">
      <style:text-properties style:font-name="Arial" fo:font-size="10pt" fo:language="en" fo:country="US" style:font-name-asian="Arial2" style:font-size-asian="10pt" style:font-name-complex="Arial2" style:font-size-complex="10pt"/>
    </style:style>
    <style:style style:name="T28" style:family="text">
      <style:text-properties style:font-name="Arial" fo:font-size="10pt" fo:language="en" fo:country="US" fo:font-style="italic" style:font-name-asian="Arial2" style:font-size-asian="10pt" style:font-style-asian="italic" style:font-name-complex="Arial2" style:font-size-complex="10pt"/>
    </style:style>
    <style:style style:name="T29" style:family="text">
      <style:text-properties style:font-name="Arial" fo:font-size="10pt" fo:language="en" fo:country="US" fo:font-weight="bold" style:font-name-asian="Arial2" style:font-size-asian="10pt" style:font-weight-asian="bold" style:font-name-complex="Arial2" style:font-size-complex="10pt"/>
    </style:style>
    <style:style style:name="T30" style:family="text">
      <style:text-properties style:font-name="Arial" fo:font-size="14pt" fo:font-weight="bold" style:font-size-asian="14pt" style:font-weight-asian="bold" style:font-name-complex="Arial2" style:font-size-complex="14pt"/>
    </style:style>
    <style:style style:name="T31" style:family="text">
      <style:text-properties style:font-name="Arial" fo:font-size="10pt" fo:language="pt" fo:country="BR" style:font-size-asian="10pt" style:font-name-complex="Arial2" style:font-size-complex="10pt" style:font-weight-complex="bold"/>
    </style:style>
    <style:style style:name="T32" style:family="text">
      <style:text-properties fo:font-size="10pt" fo:font-weight="bold" style:font-size-asian="10pt" style:font-weight-asian="bold" style:font-size-complex="10pt"/>
    </style:style>
    <style:style style:name="T33" style:family="text">
      <style:text-properties fo:font-size="10pt" style:font-size-asian="10pt" style:font-size-complex="10pt" style:font-weight-complex="bold"/>
    </style:style>
    <style:style style:name="T34" style:family="text">
      <style:text-properties style:font-name="Arial" fo:font-size="14pt" style:font-name-asian="Arial2" style:font-size-asian="14pt" style:font-name-complex="Arial2" style:font-size-complex="14pt"/>
    </style:style>
    <style:style style:name="T35" style:family="text">
      <style:text-properties style:font-name="Arial" fo:font-style="italic" fo:font-weight="bold" style:font-name-asian="Arial2" style:font-style-asian="italic" style:font-weight-asian="bold" style:font-name-complex="Arial2"/>
    </style:style>
    <style:style style:name="T36" style:family="text">
      <style:text-properties style:font-name="Arial" fo:font-weight="bold" style:font-name-asian="Arial2" style:font-weight-asian="bold" style:font-name-complex="Arial2" style:font-weight-complex="bold"/>
    </style:style>
    <style:style style:name="T37" style:family="text">
      <style:text-properties fo:color="#ff0000" loext:opacity="100%" style:font-name="Arial" style:font-name-asian="Arial2" style:font-name-complex="Arial2"/>
    </style:style>
    <style:style style:name="T38" style:family="text">
      <style:text-properties style:font-name="Arial" fo:font-size="8.5pt" fo:font-weight="bold" style:font-name-asian="Arial2" style:font-size-asian="8.5pt" style:font-weight-asian="bold" style:font-name-complex="Arial2" style:font-size-complex="8.5pt"/>
    </style:style>
    <style:style style:name="T39" style:family="text">
      <style:text-properties style:font-name="Arial" fo:font-size="8.5pt" style:font-name-asian="Arial2" style:font-size-asian="8.5pt" style:font-name-complex="Arial2" style:font-size-complex="8.5pt"/>
    </style:style>
    <style:style style:name="T40" style:family="text">
      <style:text-properties style:font-name="Arial" fo:font-size="8.5pt" fo:font-style="italic" style:font-name-asian="Arial2" style:font-size-asian="8.5pt" style:font-style-asian="italic" style:font-name-complex="Arial2" style:font-size-complex="8.5pt"/>
    </style:style>
    <style:style style:name="T41" style:family="text">
      <style:text-properties style:font-name="Arial" fo:font-size="8.5pt" fo:language="de" fo:country="DE" style:font-name-asian="Arial2" style:font-size-asian="8.5pt" style:font-name-complex="Arial2" style:font-size-complex="8.5pt"/>
    </style:style>
    <style:style style:name="T42" style:family="text">
      <style:text-properties style:font-name="Arial" fo:font-size="11pt" style:font-name-asian="Arial2" style:font-size-asian="11pt" style:font-name-complex="Arial2" style:font-size-complex="11pt"/>
    </style:style>
    <style:style style:name="T43" style:family="text">
      <style:text-properties style:font-name="Arial" fo:font-size="11pt" fo:language="en" fo:country="US" style:font-name-asian="Arial2" style:font-size-asian="11pt" style:font-name-complex="Arial2" style:font-size-complex="11pt"/>
    </style:style>
    <style:style style:name="T44" style:family="text">
      <style:text-properties style:font-name="Arial" fo:font-size="11pt" fo:font-weight="bold" style:font-name-asian="Arial2" style:font-size-asian="11pt" style:font-weight-asian="bold" style:font-name-complex="Arial2" style:font-size-complex="11pt"/>
    </style:style>
    <style:style style:name="T45" style:family="text">
      <style:text-properties fo:color="#0563c1" loext:opacity="100%" style:font-name="Arial" fo:font-size="11pt" style:text-underline-style="solid" style:text-underline-width="auto" style:text-underline-color="font-color" style:font-name-asian="Arial2" style:font-size-asian="11pt" style:font-name-complex="Arial2" style:font-size-complex="11pt"/>
    </style:style>
    <style:style style:name="T46" style:family="text">
      <style:text-properties style:font-name="Arial" fo:language="en" fo:country="US" style:font-name-asian="Arial2" style:font-name-complex="Arial2"/>
    </style:style>
    <style:style style:name="T47" style:family="text">
      <style:text-properties style:font-name="Arial" fo:font-size="11pt" fo:language="de" fo:country="DE" style:font-name-asian="Arial2" style:font-size-asian="11pt" style:font-name-complex="Arial2" style:font-size-complex="11pt"/>
    </style:style>
    <style:style style:name="T48" style:family="text">
      <style:text-properties style:font-name="Arial" fo:font-size="11pt" fo:language="en" fo:country="US" fo:font-weight="bold" style:font-name-asian="Arial2" style:font-size-asian="11pt" style:font-weight-asian="bold" style:font-name-complex="Arial2" style:font-size-complex="11pt"/>
    </style:style>
    <style:style style:name="T49" style:family="text">
      <style:text-properties fo:color="#0563c1" loext:opacity="100%" style:font-name="Arial" fo:font-size="11pt" fo:language="en" fo:country="US" style:text-underline-style="solid" style:text-underline-width="auto" style:text-underline-color="font-color" style:font-name-asian="Arial2" style:font-size-asian="11pt" style:font-name-complex="Arial2" style:font-size-complex="11pt"/>
    </style:style>
    <style:style style:name="T50" style:family="text">
      <style:text-properties style:font-name="Arial" fo:language="en" fo:country="US" fo:font-weight="bold" style:font-name-asian="Arial2" style:font-weight-asian="bold" style:font-name-complex="Arial2"/>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5.66cm, 0cm, 6.338cm, 0cm)"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HUM</text:span><text:span text:style-name="T2">@</text:span><text:span text:style-name="T1">NÆ<text:tab/></text:span></text:p>
      <text:p text:style-name="P2" loext:marker-style-name="T3"><text:span text:style-name="T3">Questões controversas do mundo contemporâneo. <text:s/></text:span></text:p>
      <text:p text:style-name="P2" loext:marker-style-name="T3"><text:span text:style-name="T3"><text:tab/><text:tab/><text:tab/><text:tab/><text:tab/><text:tab/><text:tab/><text:tab/><text:tab/><text:tab/></text:span><text:span text:style-name="T4">v. </text:span><text:span text:style-name="T5">20</text:span><text:span text:style-name="T4">, n. </text:span><text:span text:style-name="T5">1</text:span></text:p>
      <text:p text:style-name="P3" loext:marker-style-name="T6"/>
      <text:p text:style-name="P4" loext:marker-style-name="T7"><text:span text:style-name="T8">USO DO CANABIDIOL PARA O TRATAMENTO DE PACIENTES COM O TRANSTORNO DO ESPECTRO AUTISTA: uma revisão bibliográfica</text:span><text:span text:style-name="T8"/></text:p>
      <text:p text:style-name="P5" loext:marker-style-name="T9"><text:span text:style-name="T10">Rafaela Coelho Corrêa de Oliveira</text:span><text:span text:style-name="T11"><text:note text:id="ftn1" text:note-class="footnote"><text:note-citation>1</text:note-citation><text:note-body><text:p text:style-name="Standard" loext:marker-style-name="T12"><text:span text:style-name="T12"><text:s/></text:span><text:span text:style-name="T13">Membro do </text:span><text:span text:style-name="T12">Grupo E</text:span><text:span text:style-name="T14">SUDA</text:span><text:span text:style-name="T12"> de Interlocução Acadêmica, Faculdade de Ciências Humanas – ESUDA. Email: </text:span><text:a xlink:type="simple" xlink:href="mailto:rafaelaccdeoliveira@gmail.com" text:style-name="Internet_20_link" text:visited-style-name="Visited_20_Internet_20_Link"><text:span text:style-name="Internet_20_link"><text:span text:style-name="T12">rafaelaccdeoliveira@gmail.com</text:span></text:span></text:a><text:span text:style-name="T12"> </text:span></text:p></text:note-body></text:note></text:span></text:p>
      <text:p text:style-name="P6" loext:marker-style-name="T15"><text:span text:style-name="T16">José Arturo Costa Escobar</text:span><text:span text:style-name="T16"><text:note text:id="ftn2" text:note-class="footnote"><text:note-citation>2</text:note-citation><text:note-body><text:p text:style-name="P7" loext:marker-style-name="T17"><text:span text:style-name="T17"><text:s/></text:span><text:span text:style-name="T18">Membro do </text:span><text:span text:style-name="T19">Grupo ESUDA de Interlocução Acadêmica, Faculdade de Ciências Humanas – ESUDA e do </text:span><text:span text:style-name="T17">Grupo de Estudos sobre Álcool e outras Drogas, Universidade Federal de Pernambuco. </text:span><text:span text:style-name="T18">Email:</text:span><text:span text:style-name="T17"> </text:span><text:a xlink:type="simple" xlink:href="mailto:escobarneip@gmail.com" text:style-name="Internet_20_link" text:visited-style-name="Visited_20_Internet_20_Link"><text:span text:style-name="Internet_20_link"><text:span text:style-name="T17">escobarneip@gmail.com</text:span></text:span></text:a><text:span text:style-name="T17"> </text:span></text:p></text:note-body></text:note></text:span></text:p>
      <text:p text:style-name="P8" loext:marker-style-name="T7"/>
      <text:p text:style-name="P9" loext:marker-style-name="T20"><text:span text:style-name="T20">RESUMO</text:span></text:p>
      <text:p text:style-name="P10" loext:marker-style-name="T21"><text:span text:style-name="T21">O uso do Canabidiol no tratamento do Transtorno do Espectro Autista avança na pesquisa científica, mas ainda enfrenta resistência social e lacunas clínicas que precisam ser enfrentadas. O estudo revisa a literatura existente sobre os ganhos comportamentais possibilitados pelo CBD, a partir de busca realizada na Biblioteca Virtual em Saúde, no PubMed e na SciELO, </text:span><text:span text:style-name="T22">encontrando</text:span><text:span text:style-name="T21">, a partir do início do tratamento com o CBD, foram relatados diversos ganhos comportamentais e poucos efeitos adversos. Com isso, o CBD se mostra como uma alternativa promissora para o tratamento do TEA e das comorbidades associadas. Apesar dos resultados promissores em todos os estudos analisados, ainda são necessários mais ensaios clínicos para corroborar com os dados encontrados e avaliar os efeitos do uso a longo prazo. Também é fundamental difundir mais informação visto que a discussão acerca do uso de medicamentos derivados da </text:span><text:span text:style-name="T23">Cannabis Sativa</text:span><text:span text:style-name="T21"> ainda enfrenta estigmas sociais por parte da população brasileira. </text:span></text:p>
      <text:p text:style-name="P11" loext:marker-style-name="T21"/>
      <text:p text:style-name="P9" loext:marker-style-name="T21"><text:span text:style-name="T24">Palavras-chave: </text:span><text:span text:style-name="T21">Canabidiol; Cannabis Sativa; Transtorno do Espectro Autista; Tratamento.</text:span></text:p>
      <text:p text:style-name="P12" loext:marker-style-name="T25"/>
      <text:p text:style-name="P9" loext:marker-style-name="T26"><text:span text:style-name="T26">ABSTRACT</text:span></text:p>
      <text:p text:style-name="P13" loext:marker-style-name="T27"><text:span text:style-name="T27">This study aimed to review the existing research on the behavioral gains enabled by the use of Cannabidiol in the treatment of Autism Spectrum Disorder. The methodology involved a bibliographic review of original articles on the subject. The search was conducted in the Virtual Health Library portal, in the PubMed database, and in SciELO. In the studies found, various behavioral gains and few adverse effects were reported from the beginning of CBD treatment. Therefore, CBD appears to be a promising alternative for the treatment of ASD and associated comorbidities. Despite the promising results in all the studies analyzed, more clinical trials are still needed to corroborate the data found and assess the long-term effects of use. It is also essential to disseminate more information, as the </text:span><text:soft-page-break/><text:span text:style-name="T27">discussion about the use of medications derived from </text:span><text:span text:style-name="T28">Cannabis Sativa</text:span><text:span text:style-name="T27"> still faces social stigmas from the Brazilian population.</text:span></text:p>
      <text:p text:style-name="P14" loext:marker-style-name="T27"/>
      <text:p text:style-name="P9" loext:marker-style-name="T27"><text:span text:style-name="T29">Keywords:</text:span><text:span text:style-name="T27"> Autism Spectrum Disorder; Cannabidiol; Cannabis Sativa; Treatment.</text:span></text:p>
      <text:p text:style-name="P15" loext:marker-style-name="T12"/>
      <text:p text:style-name="P16" loext:marker-style-name="T30"><text:span text:style-name="T30">RESUMEN</text:span></text:p>
      <text:p text:style-name="P17" loext:marker-style-name="T31"><text:span text:style-name="T31">Este estudio tuvo como objetivo revisar la investigación existente sobre los beneficios conductuales que ofrece el uso de cannabidiol (CBD) en el tratamiento del trastorno del espectro autista. La metodología implicó una revisión bibliográfica de artículos originales sobre el tema. La búsqueda se realizó en el portal de la Biblioteca Virtual en Salud, en la base de datos PubMed y en SciELO. Los estudios encontrados informaron varios beneficios conductuales y pocos efectos adversos desde el inicio del tratamiento con CBD. Por lo tanto, el CBD parece ser una alternativa prometedora para el tratamiento del TEA y las comorbilidades asociadas. A pesar de los resultados prometedores en todos los estudios analizados, se necesitan más ensayos clínicos para corroborar los datos encontrados y evaluar los efectos a largo plazo del uso. También es crucial difundir más información, ya que la discusión sobre el uso de medicamentos derivados de Cannabis sativa aún enfrenta estigma social entre la población brasileña.</text:span></text:p>
      <text:p text:style-name="P18" loext:marker-style-name="T31"/>
      <text:p text:style-name="P19"><text:span text:style-name="T32">Palabras-clave: </text:span><text:span text:style-name="T33">Cannabidiol; Cannabis Sativa; Trastorno del espectro autista; Tratamiento.</text:span></text:p>
      <text:p text:style-name="P20"/>
      <text:p text:style-name="P21" loext:marker-style-name="T20"><text:span text:style-name="T20">INTRODUÇÃO </text:span><text:span text:style-name="T20"/></text:p>
      <text:p text:style-name="P22" loext:marker-style-name="T9"><text:span text:style-name="T9">O Transtorno do Espectro autista (TEA) é definido de acordo com Manual Diagnóstico e Estatístico de Transtornos Mentais (DSM-5) da American Psychiatric Association (APA) como um transtorno do neurodesenvolvimento que possui fortes características deficitárias nas habilidades sociais e de comunicação, prejuízo nas habilidades motoras e existência de padrões comportamentais repetitivos e estereotipados com interesses restritos (DSM-5, 2014). Tais características influenciam a vida desse paciente de forma negativa, sendo, portanto, necessário a intervenção clínica multidisciplinar para que esses prejuízos possam ser minimizados.</text:span><text:span text:style-name="T9"/></text:p>
      <text:p text:style-name="P22" loext:marker-style-name="T9"><text:span text:style-name="T9">Apesar de suas causas ainda não estarem totalmente estabelecidas, importantes achados pressupõem que o autismo é ocasionado a partir de questões multifatoriais envolvendo alterações genéticas associadas a fatores epigenéticos (Hallmayer et al., 2011; Risch et al., 2014). Outro fator que influencia bastante no prognóstico das pessoas que possuem TEA é a existência de comorbidades, que está presente em cerca de 70% dos pacientes (Ronzani et al., 2021). Ansiedade, depressão, transtorno de déficit de atenção/hiperatividade (TDAH), epilepsia, sintomas/problemas gastrointestinais, distúrbios do sono, dificuldade de aprendizagem, transtorno obsessivo-compulsivo (TOC), deficiência intelectual, problemas sensoriais e distúrbios imunológicos são algumas das comorbidades mais encontradas (Styles et </text:span><text:soft-page-break/><text:span text:style-name="T9">al., 2020). Esses achados explicam a grande variedade existente na sintomatologia dos pacientes e comprovam a necessidade de prescrever tratamentos que sejam individualizados.  </text:span></text:p>
      <text:p text:style-name="P22" loext:marker-style-name="T9"><text:span text:style-name="T9">Atualmente, a linha de tratamento mais comumente prescrita se baseia na utilização de medicações alopáticas para controle dos sintomas ligados às comorbidades associadas aos diferentes tipos de terapias como o ABA (</text:span><text:span text:style-name="T10">Applied Behavior Analysis</text:span><text:span text:style-name="T9">), Terapia Ocupacional, Psicomotricidade, Integração Sensorial, Fonoaudiólogo, Fisioterapeutas e outros tipos de terapias multidisciplinares. Essa interação é indispensável para que se alcance um prognóstico de evolução dos pacientes visando melhora nas habilidades sociais e de comunicação, melhora nas habilidades cognitivas e pedagógicas e ainda, não obstante a isso, melhora também dos hábitos comportamentais considerados disfuncionais, sendo eles a agressividade e a autolesão, a compulsão e a seletividade alimentar, problemas com o sono e questões sensoriais os mais comumente encontrados.</text:span></text:p>
      <text:p text:style-name="P22" loext:marker-style-name="T9"><text:span text:style-name="T9">Partindo desse cenário, é válido pontuar que as opções de medicamentos mais utilizados atualmente para o tratamento de pessoas com TEA são os antipsicóticos, os estabilizadores de humor, os psicoestimulantes e os antidepressivos (Costa; Abreu, 2021). Esses medicamentos possuem uma longa lista de efeitos adversos que podem trazer prejuízos ainda mais graves para a vida desse sujeito. Entre os possíveis efeitos negativos dessas medicações estão: aumento de agitação motora, irritabilidade, aumento de agressividade, piora do sono, aumento exagerado ou perda do apetite, diminuição da tolerância à frustração, aumento de comportamentos obsessivo-compulsivo, aumento de sintomas ansiosos, entre muitos outros. A presença desses efeitos adversos na vida desses pacientes se configura como potencial desorganizadores e aumentam a probabilidade desses sujeitos de vivenciarem momentos de “crises”, o que dificulta ainda mais o seu desenvolvimento nas terapias multidisciplinares e aumentará o impacto negativo dessas condições em sua vida.</text:span><text:span text:style-name="T9"/></text:p>
      <text:p text:style-name="P22" loext:marker-style-name="T9"><text:span text:style-name="T9">Portanto, existe a necessidade de buscar alternativas de tratamento principalmente medicamentosos que possuam uma menor quantidade de efeitos adversos a fim de atingir prognósticos mais positivos a partir da diminuição da frequência de comportamentos considerados disruptivos e a consequente diminuição da ocorrência de crises. Faz-se necessário portanto a busca por uma linha de </text:span><text:soft-page-break/><text:span text:style-name="T9">tratamento que não somente objetive a máxima supressão dos sinais clínicos, mas que também contemple a totalidade desse paciente e dos impactos que o tratamento poderá gerar em sua vida e na dinâmica de sua família. Dessa forma, busca-se assegurar ao indivíduo a possibilidade de conduzir uma vida digna, autônoma e independente com o menor grau de prejuízo possível.</text:span><text:span text:style-name="T9"/></text:p>
      <text:p text:style-name="P22" loext:marker-style-name="T9"><text:span text:style-name="T9">Nesse contexto, o canabidiol (CBD) vem se apresentando como uma opção promissora para o tratamento do TEA e algumas comorbidades associadas devido à baixa ocorrência de efeitos adversos. Seu mecanismo de ação ocorre pela modulação do sistema endocanabinoide que é responsável por uma série de processos fisiológicos regulatórios, agindo, por exemplo, nos processos inflamatórios, regulação do apetite, metabolismo, equilíbrio de energia, termogênese, desenvolvimento neurológico, função imune, função cardiovascular, digestão, plasticidade sináptica e aprendizagem, dor, memória, doença psiquiátrica, movimento, nocicepção/dor, comportamento psicomotor, ciclos de sono/vigília, regulação do estresse e emoção (Costa, 2017) e por isso pode ser utilizado nos pacientes TEA com o objetivo de reduzir a agitação motora, reduzir estereotipias, reduzir agressividade, melhorar o sono e melhorar sintomas associados ao Transtorno do Déficit de Atenção e Hiperatividade (TDAH) e ao Transtorno de Ansiedade Generalizada (TAG). O objetivo desse trabalho é, portanto, evidenciar quais os possíveis ganhos comportamentais com o uso do CBD para o tratamento do TEA e as comorbidades associadas, quais os efeitos adversos do uso e como esse uso pode favorecer no desenvolvimento desses sujeitos, a partir da diminuição das barreiras comportamentais, possibilitando, assim, uma maior autonomia e qualidade de vida não somente para o paciente, mas também para toda a sua rede de apoio. </text:span><text:span text:style-name="T9"/></text:p>
      <text:p text:style-name="P23" loext:marker-style-name="T9"/>
      <text:p text:style-name="P21" loext:marker-style-name="T34"><text:span text:style-name="T20">METODOLOGIA</text:span><text:span text:style-name="T20"/></text:p>
      <text:p text:style-name="P22" loext:marker-style-name="T9"><text:span text:style-name="T9">O presente trabalho é do tipo revisão integrativa da literatura, pautado em artigos originais sobre a temática do uso do CBD e as consequências para pacientes com TEA. A revisão foi realizada seguindo as seguintes etapas: estabelecimento do tema; definição das palavras-chave; definição das bases de dados, definição dos critérios de inclusão e exclusão; verificação das publicações nas bases de dados; análise dos estudos encontrados e exposição dos resultados conforme o fluxograma. </text:span><text:soft-page-break/><text:span text:style-name="T9">Os periódicos foram selecionados utilizando as bases de dados BVS/PubMed e SciELO, de acordo com os descritores em português “CBD”; “transtorno do espectro autista”; “tratamento” e em inglês “CBD”; “autism spectrum disorder”; “treatment”, com o operador booleano “AND”. Foram selecionados artigos entre os anos 2011 e 2025, em seguida os textos completos foram lidos e os dados coletados para a exposição dos resultados.</text:span><text:span text:style-name="T9"/></text:p>
      <text:p text:style-name="P24" loext:marker-style-name="T9"/>
      <text:p text:style-name="P21" loext:marker-style-name="T9"><text:span text:style-name="T35">Critérios de inclusão e exclusão</text:span><text:span text:style-name="T35"/></text:p>
      <text:p text:style-name="P22" loext:marker-style-name="T9"><text:span text:style-name="T9">Para a escolha dos artigos, após a utilização dos descritores, foram realizadas as seguintes etapas: 1. seleção dos artigos de acordo com os títulos relacionados ao tema; 2. leitura dos resumos com exclusão daqueles que não se adequaram ao tema; 3. análise integral dos artigos escolhidos na segunda etapa e exclusão daqueles que não se enquadraram nos critérios de inclusão. São critérios de inclusão: ser artigo original que aborda o tratamento em humanos do TEA com o CBD e as possíveis alterações comportamentais resultantes. Foram utilizados como critérios de exclusão artigos duplicados, artigos de metanálise e análises sistemáticas, artigos não disponibilizados gratuitamente, bem como aqueles que não foram possíveis recuperar o texto completo, além dos estudos cujo foco principal foi avaliação de outros construtos que não o diagnóstico do Transtorno do Espectro Autista (TEA), também foi utilizado como critério de exclusão estudos que não foram realizados em humanos. Os dados desses artigos foram analisados por meio da identificação do(a): ano, objetivos do estudo, resultados (ganhos comportamentais; efeitos adversos identificados) e conclusão.</text:span><text:span text:style-name="T9"/></text:p>
      <text:p text:style-name="P25" loext:marker-style-name="T9"/>
      <text:p text:style-name="P26" loext:marker-style-name="T34"><text:span text:style-name="T20">RESULTADOS E DISCUSSÃO</text:span><text:span text:style-name="T20"/></text:p>
      <text:p text:style-name="P22" loext:marker-style-name="T9"><text:span text:style-name="T9">A busca resultou em 88 artigos, sendo 87 da base de dados BVS/PubMed e 1 artigo da SciELO. Destes, 11 artigos foram selecionados a partir do título e leitura dos resumos sendo 10 da BVS/PubMed e 1 da SciELO. Após isso, os textos foram lidos integralmente e analisados de acordo com os critérios de inclusão estabelecidos. Com isso, 8 artigos foram selecionados. A figura 1 representa o resultado das etapas seguidas na revisão. </text:span><text:span text:style-name="T9"/></text:p>
      <text:p text:style-name="P25" loext:marker-style-name="T9"/>
      <text:p text:style-name="P21" loext:marker-style-name="T9"><text:soft-page-break/><text:span text:style-name="T36">Figura 1. </text:span><text:span text:style-name="T9">Etapas da seleção dos artigos incluídos na revisão.</text:span></text:p>
      <text:p text:style-name="P27" loext:marker-style-name="T9"><draw:frame draw:style-name="fr1" draw:name="image1.jpg" text:anchor-type="as-char" svg:width="15.998cm" svg:height="3.332cm" draw:z-index="0"><draw:image xlink:href="Pictures/1000000000000640000003844EAABFE9.jpg" xlink:type="simple" xlink:show="embed" xlink:actuate="onLoad" draw:mime-type="image/jpeg"/></draw:frame><text:span text:style-name="T9">Fonte: Os autores.</text:span></text:p>
      <text:p text:style-name="P23" loext:marker-style-name="T9"/>
      <text:p text:style-name="P22" loext:marker-style-name="T9"><text:span text:style-name="T9">A partir dos 8 estudos restantes, foram analisados e classificados a partir de alguns descritores, tais como, autores/ano; amostra; substância utilizada (CBD puro, CBD + THC, CBD em baixa concentração); ganhos comportamentais observados e os efeitos adversos. Essa análise pode ser observada no quadro 1.</text:span><text:span text:style-name="T9"/></text:p>
      <text:p text:style-name="P22" loext:marker-style-name="T9"><text:span text:style-name="T9">A partir da análise dos estudos, pode-se observar que em todos eles foram relatados ganhos comportamentais com poucos efeitos adversos associados. Os ganhos comportamentais mais citados foram os que se referem a redução de comportamentos inadequados e crises comportamentais (estudos 1, 2, 4, 5, 7 e 8), aumento da comunicação e interação social (estudos 2, 3, 4, 5, 7 e 8). Também foi relatado melhora no sono (estudos 1, 5, 6 e 8) e melhora na cognição (estudos 1, 5, 6 e 7).</text:span><text:span text:style-name="T37"> </text:span><text:span text:style-name="T9">Outro ganho observado foi em relação aos pacientes epilépticos, com 3 estudos relatando redução das crises (estudos 5, 6 e 8). Já no que se refere aos efeitos adversos, o efeito mais citado foi referente ao aumento de apetite ou ganho de peso, que foi relatado em 4 estudos (estudos 3, 4, 5 e 6). Também foram relatadas inquietação e sonolência em 3 estudos cada. Observa-se também que a substância mais comumente utilizada foi o extrato da planta inteiro com alta concentração de CBD e baixa concentração de THC em uma proporção 20:1, utilizada em 4 dos 8 estudos analisados (estudos 1, 4, 6 e 7). A proporção de 20:1 em relação ao CBD/THC é suficiente para potencializar alguns efeitos terapêuticos sem produzir os efeitos psicoativos comuns ao THC (Vieira, 2020).</text:span></text:p>
      <text:p text:style-name="P28" loext:marker-style-name="T9">Também é válido pontuar que estudos como o de Hacohen et al. (2022) e o de Aran et al. (2021) que trouxeram, em suas análises referentes aos ganhos comportamentais, melhorias nas habilidades sociais e uma diminuição dos comportamentos disruptivos utilizaram-se de escalas que mensuram de maneira mais <text:soft-page-break/>fidedigna e quantitativa essas questões, sendo, portanto, resultados que trazem uma maior confiabilidade e robustez. </text:p>
      <text:p text:style-name="P29" loext:marker-style-name="T21"/>
      <text:p text:style-name="P30" loext:marker-style-name="T21"><text:span text:style-name="T24">Quadro 1.</text:span><text:span text:style-name="T21"> Descrição dos artigos segundo autor/ano, amostra, comorbidades, substância utilizada, ganhos comportamentais relatados e efeitos adversos sobre o tratamento do Transtorno do Espectro Autista publicados entre 2019 e 2024 incluídos para revisão bibliográfica.</text:span></text:p>
      <table:table table:name="Tabela1" table:style-name="Tabela1">
        <table:table-column table:style-name="Tabela1.A"/>
        <table:table-column table:style-name="Tabela1.B"/>
        <table:table-column table:style-name="Tabela1.C"/>
        <table:table-column table:style-name="Tabela1.D"/>
        <table:table-column table:style-name="Tabela1.E"/>
        <table:table-row table:style-name="Tabela1.1">
          <table:table-cell table:style-name="Tabela1.A1" office:value-type="string">
            <text:p text:style-name="P31" loext:marker-style-name="T38"><text:span text:style-name="T38">Autoria/ano/amostragem</text:span><text:span text:style-name="T38"/></text:p>
          </table:table-cell>
          <table:table-cell table:style-name="Tabela1.A1" office:value-type="string">
            <text:p text:style-name="P31" loext:marker-style-name="T39"><text:span text:style-name="T38">Comorbidades e medicações</text:span><text:span text:style-name="T38"/></text:p>
          </table:table-cell>
          <table:table-cell table:style-name="Tabela1.A1" office:value-type="string">
            <text:p text:style-name="P31" loext:marker-style-name="T39"><text:span text:style-name="T38">Substância</text:span><text:span text:style-name="T38"/></text:p>
          </table:table-cell>
          <table:table-cell table:style-name="Tabela1.A1" office:value-type="string">
            <text:p text:style-name="P31" loext:marker-style-name="T39"><text:span text:style-name="T38">Ganhos comportamentais</text:span><text:span text:style-name="T38"/></text:p>
          </table:table-cell>
          <table:table-cell table:style-name="Tabela1.A1" office:value-type="string">
            <text:p text:style-name="P31" loext:marker-style-name="T39"><text:span text:style-name="T38">Efeitos adversos</text:span><text:span text:style-name="T38"/></text:p>
          </table:table-cell>
        </table:table-row>
        <table:table-row table:style-name="Tabela1.1">
          <table:table-cell table:style-name="Tabela1.A1" office:value-type="string">
            <text:p text:style-name="P31" loext:marker-style-name="T39"><text:span text:style-name="T39">1) Ma, L; Platnick, S; Platnick, H, 2022</text:span><text:span text:style-name="T39"/></text:p>
            <text:p text:style-name="P32" loext:marker-style-name="T39"/>
            <text:p text:style-name="P31" loext:marker-style-name="T39"><text:span text:style-name="T39">n=1</text:span><text:span text:style-name="T39"/></text:p>
          </table:table-cell>
          <table:table-cell table:style-name="Tabela1.A1" office:value-type="string">
            <text:p text:style-name="P31" loext:marker-style-name="T39"><text:span text:style-name="T39">- Diabetes tipo 1</text:span><text:span text:style-name="T39"/></text:p>
            <text:p text:style-name="P31" loext:marker-style-name="T39"><text:span text:style-name="T39">- Asma leve, com uso esporádico de inalador</text:span><text:span text:style-name="T39"/></text:p>
          </table:table-cell>
          <table:table-cell table:style-name="Tabela1.A1" office:value-type="string">
            <text:p text:style-name="P31" loext:marker-style-name="T39"><text:span text:style-name="T39">CBD em alta concentração + THC em baixa concentração na proporção de 20:1</text:span><text:span text:style-name="T39"/></text:p>
          </table:table-cell>
          <table:table-cell table:style-name="Tabela1.A1" office:value-type="string">
            <text:p text:style-name="P31" loext:marker-style-name="T39"><text:span text:style-name="T39">Comportamentos auto-lesivos mínimos;</text:span><text:span text:style-name="T39"/></text:p>
            <text:p text:style-name="P31" loext:marker-style-name="T39"><text:span text:style-name="T39">Redução de comportamentos inadequados;</text:span><text:span text:style-name="T39"/></text:p>
            <text:p text:style-name="P31" loext:marker-style-name="T39"><text:span text:style-name="T39">Seguimento de instruções simples;</text:span><text:span text:style-name="T39"/></text:p>
            <text:p text:style-name="P31" loext:marker-style-name="T39"><text:span text:style-name="T39">Melhora no tempo e qualidade do sono (8-10 horas por noite);</text:span><text:span text:style-name="T39"/></text:p>
            <text:p text:style-name="P31" loext:marker-style-name="T39"><text:span text:style-name="T39">Melhora no desempenho acadêmico;</text:span><text:span text:style-name="T39"/></text:p>
            <text:p text:style-name="P31" loext:marker-style-name="T39"><text:span text:style-name="T39">Redução de tempo na sala sensorial da escola;</text:span><text:span text:style-name="T39"/></text:p>
            <text:p text:style-name="P31" loext:marker-style-name="T39"><text:span text:style-name="T39">Intervalos regulares nas refeições.</text:span><text:span text:style-name="T39"/></text:p>
          </table:table-cell>
          <table:table-cell table:style-name="Tabela1.A1" office:value-type="string">
            <text:p text:style-name="P31" loext:marker-style-name="T39"><text:span text:style-name="T39">O cuidador não relatou efeitos colaterais com o tratamento de canabidiol.</text:span><text:span text:style-name="T39"/></text:p>
          </table:table-cell>
        </table:table-row>
        <table:table-row table:style-name="Tabela1.1">
          <table:table-cell table:style-name="Tabela1.A1" office:value-type="string">
            <text:p text:style-name="P31" loext:marker-style-name="T39"><text:span text:style-name="T39">2) Bilge, S; Ekici, B, 2021</text:span><text:span text:style-name="T39"/></text:p>
            <text:p text:style-name="P32" loext:marker-style-name="T39"/>
            <text:p text:style-name="P31" loext:marker-style-name="T39"><text:span text:style-name="T39">n = 33</text:span><text:span text:style-name="T39"/></text:p>
          </table:table-cell>
          <table:table-cell table:style-name="Tabela1.A1" office:value-type="string">
            <text:p text:style-name="P31" loext:marker-style-name="T39"><text:span text:style-name="T39">-Três pacientes foram diagnosticados com epilepsia.</text:span><text:span text:style-name="T39"/></text:p>
            <text:p text:style-name="P31" loext:marker-style-name="T39"><text:span text:style-name="T39">-7 pacientes (21%) apresentavam EEG anormal;</text:span><text:span text:style-name="T39"/></text:p>
            <text:p text:style-name="P31" loext:marker-style-name="T39"><text:span text:style-name="T39">-28 (84,8%) apresentavam algum grau de deficiência intelectual.</text:span><text:span text:style-name="T39"/></text:p>
            <text:p text:style-name="P31" loext:marker-style-name="T39"><text:span text:style-name="T39">-Todos os pacientes faziam uso de medicação antipsicótica.</text:span><text:span text:style-name="T39"/></text:p>
          </table:table-cell>
          <table:table-cell table:style-name="Tabela1.A1" office:value-type="string">
            <text:p text:style-name="P31" loext:marker-style-name="T39"><text:span text:style-name="T39">CBD em alta concentração + THC em baixa concentração</text:span><text:span text:style-name="T39"/></text:p>
          </table:table-cell>
          <table:table-cell table:style-name="Tabela1.A1" office:value-type="string">
            <text:p text:style-name="P31" loext:marker-style-name="T39"><text:span text:style-name="T39">Diminuição dos problemas comportamentais reportada em 10 pacientes (32,2%);</text:span><text:span text:style-name="T39"/></text:p>
            <text:p text:style-name="P31" loext:marker-style-name="T39"><text:span text:style-name="T39">Aumento da linguagem expressiva reportado em 7 pacientes (22,5%);</text:span><text:span text:style-name="T39"/></text:p>
            <text:p text:style-name="P31" loext:marker-style-name="T39"><text:span text:style-name="T39">Melhora na cognição reportada em 4 pacientes (12,9%); </text:span><text:span text:style-name="T39"/></text:p>
            <text:p text:style-name="P31" loext:marker-style-name="T39"><text:span text:style-name="T39">Aumento na interação social reportado em 3 pacientes (9,6%);</text:span><text:span text:style-name="T39"/></text:p>
            <text:p text:style-name="P31" loext:marker-style-name="T39"><text:span text:style-name="T39"><text:s/>Diminuição das estereotipias reportada em 1 paciente (3,2%)</text:span><text:span text:style-name="T39"/></text:p>
          </table:table-cell>
          <table:table-cell table:style-name="Tabela1.A1" office:value-type="string">
            <text:p text:style-name="P31" loext:marker-style-name="T39"><text:span text:style-name="T39">A Inquietação foi relatada em 7 (22%) dos 31 pacientes.</text:span><text:span text:style-name="T39"/></text:p>
            <text:p text:style-name="P31" loext:marker-style-name="T39"><text:span text:style-name="T39">Um dos pacientes apresentou aumento nas estereotipias e um outro paciente teve episódios de epilepsia generalizados.</text:span><text:span text:style-name="T39"/></text:p>
          </table:table-cell>
        </table:table-row>
        <table:table-row table:style-name="Tabela1.1">
          <table:table-cell table:style-name="Tabela1.A1" office:value-type="string">
            <text:p text:style-name="P31" loext:marker-style-name="T39"><text:span text:style-name="T39">3) Silva Junior, E; et al, 2024</text:span><text:span text:style-name="T39"/></text:p>
            <text:p text:style-name="P32" loext:marker-style-name="T39"/>
            <text:p text:style-name="P31" loext:marker-style-name="T39"><text:span text:style-name="T39">n = 60</text:span><text:span text:style-name="T39"/></text:p>
          </table:table-cell>
          <table:table-cell table:style-name="Tabela1.A1" office:value-type="string">
            <text:p text:style-name="P31" loext:marker-style-name="T39"><text:span text:style-name="T39">Não foram citadas comorbidades</text:span><text:span text:style-name="T39"/></text:p>
          </table:table-cell>
          <table:table-cell table:style-name="Tabela1.A1" office:value-type="string">
            <text:p text:style-name="P31" loext:marker-style-name="T39"><text:span text:style-name="T39">Extrato de </text:span><text:span text:style-name="T40">cannabis</text:span><text:span text:style-name="T39"> rico em canabidiol (CBD) com THC. Proporção de 9:1 de CBD e THC</text:span></text:p>
          </table:table-cell>
          <table:table-cell table:style-name="Tabela1.A1" office:value-type="string">
            <text:p text:style-name="P31" loext:marker-style-name="T39"><text:span text:style-name="T39">Melhora na interação social;</text:span><text:span text:style-name="T39"/></text:p>
            <text:p text:style-name="P31" loext:marker-style-name="T39"><text:span text:style-name="T39">Diminuição da agitação psicomotora;</text:span><text:span text:style-name="T39"/></text:p>
            <text:p text:style-name="P31" loext:marker-style-name="T39"><text:span text:style-name="T39">Aumento do número de refeições;</text:span><text:span text:style-name="T39"/></text:p>
            <text:p text:style-name="P31" loext:marker-style-name="T39"><text:span text:style-name="T39">Melhora nos sintomas da ansiedade;</text:span><text:span text:style-name="T39"/></text:p>
            <text:p text:style-name="P31" loext:marker-style-name="T39"><text:span text:style-name="T39">Melhora na concentração</text:span><text:span text:style-name="T39"/></text:p>
          </table:table-cell>
          <table:table-cell table:style-name="Tabela1.A1" office:value-type="string">
            <text:p text:style-name="P31" loext:marker-style-name="T39"><text:span text:style-name="T39">Três crianças no grupo de tratamento (9,7%) tiveram efeitos adversos como tontura, insônia, cólicas e ganho de peso</text:span><text:span text:style-name="T39"/></text:p>
          </table:table-cell>
        </table:table-row>
        <table:table-row table:style-name="Tabela1.1">
          <table:table-cell table:style-name="Tabela1.A1" office:value-type="string">
            <text:p text:style-name="P31" loext:marker-style-name="T41"><text:span text:style-name="T41">4) Hacohen, M; et al, 2022</text:span><text:span text:style-name="T41"/></text:p>
            <text:p text:style-name="P33" loext:marker-style-name="T41"/>
            <text:p text:style-name="P31" loext:marker-style-name="T41"><text:span text:style-name="T41">n=110</text:span><text:span text:style-name="T41"/></text:p>
          </table:table-cell>
          <table:table-cell table:style-name="Tabela1.A1" office:value-type="string">
            <text:p text:style-name="P31" loext:marker-style-name="T39"><text:span text:style-name="T39">-14 participantes faziam uso de melatonina para ajudar no sono.</text:span><text:span text:style-name="T39"/></text:p>
            <text:p text:style-name="P31" loext:marker-style-name="T39"><text:span text:style-name="T39">-22 participantes utilizavam medicações antipsicóticas.</text:span><text:span text:style-name="T39"/></text:p>
            <text:p text:style-name="P31" loext:marker-style-name="T39"><text:span text:style-name="T39">-13 participantes utilizavam psicoestimulantes ou outros medicamentos.</text:span><text:span text:style-name="T39"/></text:p>
            <text:p text:style-name="P31" loext:marker-style-name="T39"><text:span text:style-name="T39">-6 participantes faziam uso de ansiolíticos.</text:span><text:span text:style-name="T39"/></text:p>
            <text:p text:style-name="P31" loext:marker-style-name="T39"><text:span text:style-name="T39">-Um participante utilizava </text:span><text:soft-page-break/><text:span text:style-name="T39">anti-histamínico.</text:span><text:span text:style-name="T39"/></text:p>
          </table:table-cell>
          <table:table-cell table:style-name="Tabela1.A1" office:value-type="string">
            <text:p text:style-name="P31" loext:marker-style-name="T39"><text:span text:style-name="T39">Extrato de </text:span><text:span text:style-name="T40">cannabis</text:span><text:span text:style-name="T39"> de planta inteira, rico em canabidiol (CBD) e com baixo teor de tetrahidrocanabinol (THC), na proporção </text:span><text:soft-page-break/><text:span text:style-name="T39">de 20:1 (CBD:THC).</text:span></text:p>
          </table:table-cell>
          <table:table-cell table:style-name="Tabela1.A1" office:value-type="string">
            <text:p text:style-name="P31" loext:marker-style-name="T39"><text:span text:style-name="T39">Pacientes apresentaram melhora das habilidades de comunicação social.</text:span><text:span text:style-name="T39"/></text:p>
            <text:p text:style-name="P31" loext:marker-style-name="T39"><text:span text:style-name="T39"><text:s/>Também foi relatada uma melhoria significativa nos comportamentos adaptativos, medida pela Vineland*.</text:span><text:span text:style-name="T39"/></text:p>
          </table:table-cell>
          <table:table-cell table:style-name="Tabela1.A1" office:value-type="string">
            <text:p text:style-name="P31" loext:marker-style-name="T39"><text:span text:style-name="T39">5 pacientes relataram aumento da agressividade, 3 relataram aumento da ansiedade, 1 relatou ganho de peso, 1 relatou dor abdominal, 1 relatou aumento da hiperatividade e 1 relatou diminuição na comunicação.</text:span><text:span text:style-name="T39"/></text:p>
          </table:table-cell>
        </table:table-row>
        <table:table-row table:style-name="Tabela1.1">
          <table:table-cell table:style-name="Tabela1.A1" office:value-type="string">
            <text:p text:style-name="P31" loext:marker-style-name="T39"><text:span text:style-name="T39">5) Fleury-Teixeira, P; et al., 2019</text:span><text:span text:style-name="T39"/></text:p>
            <text:p text:style-name="P32" loext:marker-style-name="T39"/>
            <text:p text:style-name="P31" loext:marker-style-name="T39"><text:span text:style-name="T39">n=18</text:span><text:span text:style-name="T39"/></text:p>
          </table:table-cell>
          <table:table-cell table:style-name="Tabela1.A1" office:value-type="string">
            <text:p text:style-name="P31" loext:marker-style-name="T39"><text:span text:style-name="T39">-5 participantes tinham diagnóstico de epilepsia;</text:span><text:span text:style-name="T39"/></text:p>
            <text:p text:style-name="P31" loext:marker-style-name="T39"><text:span text:style-name="T39">-15 participantes tinham TDAH;</text:span><text:span text:style-name="T39"/></text:p>
            <text:p text:style-name="P31" loext:marker-style-name="T39"><text:span text:style-name="T39">-12 participantes tinham distúrbios de sono;</text:span><text:span text:style-name="T39"/></text:p>
            <text:p text:style-name="P31" loext:marker-style-name="T39"><text:span text:style-name="T39">Muitos pacientes faziam uso concomitante de outros medicamentos neurológicos ou psiquiátricos, incluindo:</text:span><text:span text:style-name="T39"/></text:p>
            <text:p text:style-name="P31" loext:marker-style-name="T39"><text:span text:style-name="T39">Antipsicóticos,<text:line-break/>Antiepilépticos,<text:line-break/>Antialérgicos,<text:line-break/>Melatonina para distúrbios do sono.</text:span><text:span text:style-name="T39"/></text:p>
          </table:table-cell>
          <table:table-cell table:style-name="Tabela1.A1" office:value-type="string">
            <text:p text:style-name="P31" loext:marker-style-name="T39"><text:span text:style-name="T39">Extrato de </text:span><text:span text:style-name="T40">Cannabis Sativa</text:span><text:span text:style-name="T39">. O CE padronizado continha uma proporção de aproximadamente 75:1 de CBD/THC</text:span></text:p>
          </table:table-cell>
          <table:table-cell table:style-name="Tabela1.A1" office:value-type="string">
            <text:p text:style-name="P31" loext:marker-style-name="T39"><text:span text:style-name="T39">Melhora nos transtornos do sono e nas crises comportamentais. </text:span><text:span text:style-name="T39"/></text:p>
            <text:p text:style-name="P31" loext:marker-style-name="T39"><text:span text:style-name="T39">Também foram relatados sinais de melhora no desenvolvimento motor, comunicação e interação social, além de desempenho cognitivo.</text:span><text:span text:style-name="T39"/></text:p>
            <text:p text:style-name="P31" loext:marker-style-name="T39"><text:span text:style-name="T39">Nos pacientes epilépticos foi relatada uma redução superior a 50% em três casos e cessação completa em dois casos.</text:span><text:span text:style-name="T39"/></text:p>
          </table:table-cell>
          <table:table-cell table:style-name="Tabela1.A1" office:value-type="string">
            <text:p text:style-name="P31" loext:marker-style-name="T39"><text:span text:style-name="T39">Sonolência, irritabilidade moderada (três casos cada); diarreia, aumento do apetite, hiperemia conjuntival e aumento da temperatura corporal (um caso cada).</text:span><text:span text:style-name="T39"/></text:p>
            <text:p text:style-name="P31" loext:marker-style-name="T39"><text:span text:style-name="T39">Dois pacientes apresentaram noctúria.</text:span><text:span text:style-name="T39"/></text:p>
            <text:p text:style-name="P31" loext:marker-style-name="T39"><text:span text:style-name="T39">Três pacientes apresentaram insônia, irritabilidade, taquicardia e agravamento das crises comportamentais.</text:span><text:span text:style-name="T39"/></text:p>
          </table:table-cell>
        </table:table-row>
        <table:table-row table:style-name="Tabela1.1">
          <table:table-cell table:style-name="Tabela1.A1" office:value-type="string">
            <text:p text:style-name="P31" loext:marker-style-name="T41"><text:span text:style-name="T41">6) Schleider, L; et al., 2019</text:span><text:span text:style-name="T41"/></text:p>
            <text:p text:style-name="P33" loext:marker-style-name="T41"/>
            <text:p text:style-name="P31" loext:marker-style-name="T41"><text:span text:style-name="T41">n=188</text:span><text:span text:style-name="T41"/></text:p>
          </table:table-cell>
          <table:table-cell table:style-name="Tabela1.A1" office:value-type="string">
            <text:p text:style-name="P31" loext:marker-style-name="T39"><text:span text:style-name="T39">-27 participantes tinham epilepsia;</text:span><text:span text:style-name="T39"/></text:p>
            <text:p text:style-name="P31" loext:marker-style-name="T39"><text:span text:style-name="T39">-7 tinham Transtorno de Déficit de Atenção e Hiperatividade;</text:span><text:span text:style-name="T39"/></text:p>
            <text:p text:style-name="P31" loext:marker-style-name="T39"><text:span text:style-name="T39">-4 participantes tinham Síndrome de Tourette;</text:span><text:span text:style-name="T39"/></text:p>
            <text:p text:style-name="P31" loext:marker-style-name="T39"><text:span text:style-name="T39">-3 tinham doenças celíacas;</text:span><text:span text:style-name="T39"/></text:p>
            <text:p text:style-name="P31" loext:marker-style-name="T39"><text:span text:style-name="T39">-3 tinham transtorno de ansiedade.</text:span><text:span text:style-name="T39"/></text:p>
          </table:table-cell>
          <table:table-cell table:style-name="Tabela1.A1" office:value-type="string">
            <text:p text:style-name="P31" loext:marker-style-name="T39"><text:span text:style-name="T39">Óleo de </text:span><text:span text:style-name="T40">cannabis</text:span><text:span text:style-name="T39"> na proporção de 20:1 contendo 30% de CBD e 1,5% de THC,</text:span></text:p>
          </table:table-cell>
          <table:table-cell table:style-name="Tabela1.A1" office:value-type="string">
            <text:p text:style-name="P31" loext:marker-style-name="T39"><text:span text:style-name="T39">Foi relatado melhora na agitação, nos ataques de raiva, nos problemas de sono, e na ansiedade. </text:span><text:span text:style-name="T39"/></text:p>
            <text:p text:style-name="P31" loext:marker-style-name="T39"><text:span text:style-name="T39">11 pacientes (84,6%) também relataram o desaparecimento das convulsões e dois pacientes relataram melhora na frequência das mesmas;</text:span><text:span text:style-name="T39"/></text:p>
            <text:p text:style-name="P31" loext:marker-style-name="T39"><text:span text:style-name="T39"><text:s/>Já sintomas mais ligados a funções estruturais (como fala, cognição e autonomia) mostraram melhora em parte dos pacientes, mas de forma menos expressiva.</text:span><text:span text:style-name="T39"/></text:p>
          </table:table-cell>
          <table:table-cell table:style-name="Tabela1.A1" office:value-type="string">
            <text:p text:style-name="P31" loext:marker-style-name="T39"><text:span text:style-name="T39">Inquietação (6 pacientes, 6,6%), sonolência (3, 3,2%), efeito psicoativo (3, 3,2%), aumento do apetite (3, 3,2%), problemas de digestão (3, 3,2%), boca seca (2, 2,2%) e falta de apetite (2, 2,2%).</text:span><text:span text:style-name="T39"/></text:p>
          </table:table-cell>
        </table:table-row>
        <table:table-row table:style-name="Tabela1.1">
          <table:table-cell table:style-name="Tabela1.A1" office:value-type="string">
            <text:p text:style-name="P31" loext:marker-style-name="T39"><text:span text:style-name="T39">7) Aran, A; et al., 2021</text:span><text:span text:style-name="T39"/></text:p>
            <text:p text:style-name="P32" loext:marker-style-name="T39"/>
            <text:p text:style-name="P31" loext:marker-style-name="T39"><text:span text:style-name="T39">n=150</text:span><text:span text:style-name="T39"/></text:p>
          </table:table-cell>
          <table:table-cell table:style-name="Tabela1.A1" office:value-type="string">
            <text:p text:style-name="P31" loext:marker-style-name="T39"><text:span text:style-name="T39">-9% dos participantes tinham diagnóstico de epilepsia</text:span><text:span text:style-name="T39"/></text:p>
            <text:p text:style-name="P31" loext:marker-style-name="T39"><text:span text:style-name="T39">-72% dos participantes utilizavam algum medicamento, incluindo: Antipsicóticos: 54%, Antiepilépticos 12% Estimulantes: 12% Inibidores seletivos da recaptação de serotonina (ISRS): 15% Benzodiazepínicos: 7%</text:span><text:span text:style-name="T39"/></text:p>
            <text:p text:style-name="P31" loext:marker-style-name="T39"><text:span text:style-name="T39">Agonistas alfa-2: 4%</text:span><text:span text:style-name="T39"/></text:p>
          </table:table-cell>
          <table:table-cell table:style-name="Tabela1.A1" office:value-type="string">
            <text:p text:style-name="P31" loext:marker-style-name="T39"><text:span text:style-name="T39">Extrato da planta inteira com CBD em alta concentração + THC em baixa concentração na proporção 20:1 e CBD + THC isolados na proporção 20:1</text:span><text:span text:style-name="T39"/></text:p>
          </table:table-cell>
          <table:table-cell table:style-name="Tabela1.A1" office:value-type="string">
            <text:p text:style-name="P31" loext:marker-style-name="T39"><text:span text:style-name="T39">49% dos pacientes que receberam o extrato de planta inteira mostraram melhora significativa nos comportamentos disruptivos.</text:span><text:span text:style-name="T39"/></text:p>
            <text:p text:style-name="P31" loext:marker-style-name="T39"><text:span text:style-name="T39">Também houve melhora desse grupo nos índices que são medidos pela Escala de Responsividade Social (SRS-2), são eles: consciência social, cognição social, comunicação social, motivação social e comportamentos restritivos e repetitivos.</text:span><text:span text:style-name="T39"/></text:p>
          </table:table-cell>
          <table:table-cell table:style-name="Tabela1.A1" office:value-type="string">
            <text:p text:style-name="P31" loext:marker-style-name="T39"><text:span text:style-name="T39">Sonolência (28% no grupo extrato de planta inteira, 23% no grupo dos canabinoides purificados) e diminuição de apetite.</text:span><text:span text:style-name="T39"/></text:p>
          </table:table-cell>
        </table:table-row>
        <table:table-row table:style-name="Tabela1.1">
          <table:table-cell table:style-name="Tabela1.A1" office:value-type="string">
            <text:p text:style-name="P31" loext:marker-style-name="T39"><text:span text:style-name="T39">8) Pesántez M; et al., 2021</text:span><text:span text:style-name="T39"/></text:p>
            <text:p text:style-name="P32" loext:marker-style-name="T39"/>
            <text:p text:style-name="P31" loext:marker-style-name="T39"><text:span text:style-name="T39">n=1</text:span><text:span text:style-name="T39"/></text:p>
          </table:table-cell>
          <table:table-cell table:style-name="Tabela1.A1" office:value-type="string">
            <text:p text:style-name="P31" loext:marker-style-name="T39"><text:span text:style-name="T39">Epilepsia</text:span><text:span text:style-name="T39"/></text:p>
          </table:table-cell>
          <table:table-cell table:style-name="Tabela1.A1" office:value-type="string">
            <text:p text:style-name="P31" loext:marker-style-name="T39"><text:span text:style-name="T39">CBD em alta concentração (15%) + THC em </text:span><text:soft-page-break/><text:span text:style-name="T39">concentração mínima (0,02%), proporção de 750:1</text:span><text:span text:style-name="T39"/></text:p>
          </table:table-cell>
          <table:table-cell table:style-name="Tabela1.A1" office:value-type="string">
            <text:p text:style-name="P31" loext:marker-style-name="T39"><text:span text:style-name="T39">Relatadas melhorias na interação social e na comunicação;</text:span><text:span text:style-name="T39"/></text:p>
            <text:p text:style-name="P31" loext:marker-style-name="T39"><text:span text:style-name="T39"><text:s/>Melhora nos comportamentos adaptativos e funcionais (segue </text:span><text:soft-page-break/><text:span text:style-name="T39">ordens, tolera espaço fechados, segue rotinas simples);</text:span><text:span text:style-name="T39"/></text:p>
            <text:p text:style-name="P31" loext:marker-style-name="T39"><text:span text:style-name="T39">Melhora no desenvolvimento da linguagem;</text:span><text:span text:style-name="T39"/></text:p>
            <text:p text:style-name="P31" loext:marker-style-name="T39"><text:span text:style-name="T39">Melhora no sono e na autonomia;</text:span><text:span text:style-name="T39"/></text:p>
            <text:p text:style-name="P31" loext:marker-style-name="T39"><text:span text:style-name="T39">Redução dos episódios críticos de desconexão do ambiente e cessação da atividade e sacudidas durante o sono</text:span><text:span text:style-name="T39"/></text:p>
          </table:table-cell>
          <table:table-cell table:style-name="Tabela1.A1" office:value-type="string">
            <text:p text:style-name="P31" loext:marker-style-name="T39"><text:span text:style-name="T39">Não foram observados efeitos adversos com o uso de CBD.</text:span><text:span text:style-name="T39"/></text:p>
          </table:table-cell>
        </table:table-row>
      </table:table>
      <text:p text:style-name="P34">*A escala de Vineland avalia funções adaptativas em quatro domínios: Comunicação, Habilidades de Vida Diária, Socialização e Habilidades Motoras</text:p>
      <text:p text:style-name="P22" loext:marker-style-name="T9"><text:span text:style-name="T9">Em relação aos efeitos adversos, ambos estudos tiveram resultados diferentes. Enquanto no de Hacohen et al (2022) 5 participantes relataram aumento da agressividade, 3 relataram aumento da ansiedade, 1 relatou ganho de peso, 1 relatou dor abdominal, 1 relatou aumento da hiperatividade e 1 relatou diminuição na comunicação, no de Aran foi relatado sonolência (28% no grupo extrato de planta inteira, 23% no grupo dos canabinoides purificados) e diminuição de apetite. Essa diferenciação nos efeitos adversos sugere uma heterogeneidade da ação medicamentosa que pode estar sendo influenciada por diversos fatores como nível de pureza dos óleos utilizados, comorbidades existentes e inconfiabilidade de relatos. Por esse motivo, é fundamental que o uso dessas escalas para mensuração tanto dos ganhos comportamentais quanto dos efeitos adversos seja amplamente difundido em estudos dessa natureza. </text:span></text:p>
      <text:p text:style-name="P22" loext:marker-style-name="T9"><text:span text:style-name="T9">Percebe-se que a heterogeneidade amostral presente nos estudos analisados parece dificultar o estabelecimento de um padrão no que diz respeito aos ganhos comportamentais e efeitos adversos encontrados, visto que, aparentemente, nos estudos que possuem um número amostral menor, os ganhos comportamentais ficam mais específicos e os efeitos adversos não são relatados. É o exemplo do estudo de Ma, Platnick e Platnick (2022) em que o caso relatado apresentou como ganho comportamental a redução do tempo utilizado da sala sensorial na escola, o que apesar de sugerir um menor nível de desorganização sensorial é um relato muito individualizado e que não aparece em outros estudos que utilizaram uma amostragem maior, além de não ter sido relatado nenhum efeito adverso por parte dos cuidadores sendo, portanto, importante submeter esse participante a mensuração a partir de escalas, a fim de comprovar quantitativamente esses dados.</text:span><text:span text:style-name="T9"/></text:p>
      <text:p text:style-name="P22" loext:marker-style-name="T9"><text:soft-page-break/><text:span text:style-name="T9">Outro ponto importante de ser mencionado é em relação aos efeitos adversos mais comuns. Observa-se nos estudos 3, 4, 5 e 6 que o aumento do apetite e o ganho de peso foram efeitos adversos comuns. Podemos considerar que, dependendo do quadro clínico, esses efeitos podem ser considerados efeitos benéficos. Isso porque muitos pacientes com TEA apresentam seletividade alimentar, o que frequentemente resulta em baixo peso e uma nutrição inadequada (Melo, 2020). </text:span><text:span text:style-name="T9"/></text:p>
      <text:p text:style-name="P22" loext:marker-style-name="T9"><text:span text:style-name="T9">Todos esses achados indicam que, apesar de existirem fortes evidências de que o CBD proporciona benefícios comportamentais com poucos efeitos adversos, como sugerido pela literatura, ainda é necessário que mais estudos sejam realizados a fim de padronizar esses resultados e sobretudo essas mensurações para que esses dados sejam comprovados estatisticamente.</text:span><text:span text:style-name="T9"/></text:p>
      <text:p text:style-name="P24" loext:marker-style-name="T9"/>
      <text:p text:style-name="P21" loext:marker-style-name="T10"><text:span text:style-name="T35">Combinação de terapias multidisciplinares + medicação</text:span><text:span text:style-name="T35"/></text:p>
      <text:p text:style-name="P22" loext:marker-style-name="T9"><text:span text:style-name="T9">Atualmente, existem dois pilares muito utilizados quando pensamos em uma abordagem terapêutica para o tratamento do TEA, são as terapias multidisciplinares e o uso das medicações para tratamento das comorbidades. Sabe-se hoje que uma intervenção precoce que conte com esses dois caminhos aumenta consideravelmente as chances de um bom prognóstico para o paciente. É nas terapias multidisciplinares que esses pacientes poderão desenvolver as habilidades que possuem déficit e que poderão também potencializar aquelas habilidades que o paciente já domina. </text:span><text:span text:style-name="T9"/></text:p>
      <text:p text:style-name="P22" loext:marker-style-name="T9"><text:span text:style-name="T9">A partir das avaliações de cada profissional serão identificadas as áreas que o paciente apresenta maior nível de atraso, as barreiras de aprendizagem e as habilidades que o paciente já possui. A partir disso, é elaborado um plano de ensino que terá como objetivo fornecer para esse paciente possibilidades de aprendizagem de acordo com a sua individualidade. É, portanto, importante pensar nesse paciente em sentidos comportamentais para que os procedimentos elaborados para a aprendizagem possam ocorrer de maneira mais efetiva possível, visando o melhor prognóstico para o paciente. Se o paciente apresenta frequentes crises comportamentais além dos prejuízos emocionais que essas crises geram no sujeito, o desenvolvimento das terapias multidisciplinares também será prejudicado. Nesse sentido, é importante pensar em medicações levando em consideração questões </text:span><text:soft-page-break/><text:span text:style-name="T9">comportamentais ocasionadas pelo uso das mesmas, a fim que se possa extrair delas o maior potencial terapêutico possível, não resumindo esse potencial terapêutico apenas a supressão dos sinais clínicos, mas a partir da percepção desse indivíduo de maneira integrativa, considerando todas as suas individualidades, objetivando a oferta de uma maior qualidade de vida e bem-estar para esse paciente de forma geral.</text:span><text:span text:style-name="T9"/></text:p>
      <text:p text:style-name="P24" loext:marker-style-name="T9"/>
      <text:p text:style-name="P21" loext:marker-style-name="T10"><text:span text:style-name="T35">Percepções e concepções sociais sobre o uso terapêutico da Cannabis sativa no Brasil</text:span><text:span text:style-name="T35"/></text:p>
      <text:p text:style-name="P22" loext:marker-style-name="T9"><text:span text:style-name="T9">A </text:span><text:span text:style-name="T10">Cannabis sativa</text:span><text:span text:style-name="T9"> é considerada como uma das ervas mais antigas já cultivadas pelo homem (Ribeiro, 2014). Atualmente, compostos da </text:span><text:span text:style-name="T10">Cannabis sativa</text:span><text:span text:style-name="T9"> têm sido utilizados de diversas formas, seja na fabricação de roupas, a partir do cânhamo, como nas medicações, com o CBD. Apesar do uso da </text:span><text:span text:style-name="T10">Cannabis</text:span><text:span text:style-name="T9"> para fins terapêuticos ser uma prática milenar, somente nas últimas décadas as pesquisas passaram a compreender de forma mais clara os mecanismos de ação que medeiam os efeitos amplamente conhecidos desta planta (Silva et al., 2018). Seu amplo espectro de utilização se dá devido ao sistema endocanabinoide. O CBD, o fitocanabinoide mais utilizado e livre de efeitos psicotrópicos, atua modulando os receptores desse sistema o que possibilita sua utilização para tratar ansiedade, dor crônica, doenças reumáticas, epilepsia, mal de Parkinson, dermatite, depressão, glaucoma, TEPT, TOC dentre outras (Costa, 2017).</text:span></text:p>
      <text:p text:style-name="P22" loext:marker-style-name="T9"><text:span text:style-name="T9">Aparentemente, o debate sobre o uso terapêutico da </text:span><text:span text:style-name="T10">Cannabis</text:span><text:span text:style-name="T9"> </text:span><text:span text:style-name="T10">sativa </text:span><text:span text:style-name="T9">se confunde com o debate acerca do seu uso recreativo (Vieira, 2020). É importante citar que a questão do uso de medicações derivadas da C</text:span><text:span text:style-name="T10">annabis </text:span><text:span text:style-name="T9">ainda carrega consigo estigmas que dificultam os avanços das pesquisas. Informações distorcidas e carregadas de vieses proibicionistas pesam sobre as possibilidades do uso terapêutico, impedindo que a liberação avance mais em termos judiciais no Brasil. Um estudo realizado por Melo e Santos (2016) aponta que apesar de existir uma maior flexibilização quanto a liberação dos medicamentos à base de </text:span><text:span text:style-name="T10">Cannabis sativa</text:span><text:span text:style-name="T9"> como alternativa terapêutica no Brasil, ainda é necessário manter em evidência que as recentes decisões sobre o uso da substância para fins terapêuticos ainda não possuem respaldo legal no Brasil, “impedindo assim, a livre importação do CBD, o que </text:span><text:soft-page-break/><text:span text:style-name="T9">fez com que os interessados em adquirir a substância, a solicitem administrativamente ou ainda, ao Poder Judiciário” (Melo e Santos, 2016).</text:span></text:p>
      <text:p text:style-name="P22" loext:marker-style-name="T9"><text:span text:style-name="T9">Um estudo realizado pelo Centro de Estudos Estratégicos da Fundação Oswaldo Cruz (CEE-FIOCRUZ) trouxe informações importantes sobre o tema e que corroboram com o pensamento de que a não difusão do uso do CBD na comunidade está para além das questões científicas, e tem grande influência social. Nesse estudo, a maioria absoluta dos entrevistados, 57,8%, não se considerou bem informado para participar do debate da legalização, sendo que 46,6% deles disseram estar “mal informado” e 11,2%, “muito mal informados”. </text:span></text:p>
      <text:p text:style-name="P22" loext:marker-style-name="T9"><text:span text:style-name="T9">Estas representações sociais distorcidas parecem gerar na população um estado de aversão à compreensão dos benefícios dos compostos farmacológicos que integram a </text:span><text:span text:style-name="T10">Cannabis sativa</text:span><text:span text:style-name="T9">. No mesmo caminho, retardam os avanços das pesquisas sobre o potencial terapêutico da </text:span><text:span text:style-name="T10">Cannabis</text:span><text:span text:style-name="T9">, uma vez que a percepção social parece estar voltada muito mais para os aspectos criminais e repressivos do que para a ampla discussão sobre os benefícios apresentados pela planta (Vieira, 2020).</text:span></text:p>
      <text:p text:style-name="P22" loext:marker-style-name="T9"><text:span text:style-name="T9">Assim, famílias que poderiam estar se beneficiando dos potenciais terapêuticos do CBD esbarram-se em obstáculos ideológicos, políticos e sociais, que dificultam o acesso à medicação. É necessário melhorar a qualidade da assistência médica, integrando as experiências clínicas com a capacidade de análise crítica para aplicar a informação científica de forma racional e efetiva para que assim mais famílias e pacientes possam se beneficiar do amplo potencial terapêutico da </text:span><text:span text:style-name="T10">Cannabis Sativa</text:span><text:span text:style-name="T9"> e dos seus derivados.</text:span></text:p>
      <text:p text:style-name="P23" loext:marker-style-name="T9"/>
      <text:p text:style-name="P21" loext:marker-style-name="T34"><text:span text:style-name="T20">CONSIDERAÇÕES</text:span></text:p>
      <text:p text:style-name="P22" loext:marker-style-name="T9"><text:span text:style-name="T9">O presente estudo buscou revisar na literatura os possíveis ganhos comportamentais para pacientes TEA que podem ser alcançados a partir do tratamento com o CBD. A partir desses achados pôde-se confirmar que o uso do CBD está associado a muitos ganhos comportamentais importantes quando consideramos pessoas com TEA, são eles os ganhos na comunicação e nas habilidades sociais e os ganhos referentes a diminuição da ocorrência de movimentos repetitivos e estereotipados. </text:span><text:span text:style-name="T9"/></text:p>
      <text:p text:style-name="P22" loext:marker-style-name="T9"><text:soft-page-break/><text:span text:style-name="T9">Também foram citados nos estudos outros ganhos comportamentais que apesar de não estarem associados a sintomas considerados critérios diagnósticos para o TEA, também são muito comuns para esses pacientes e impactam direta e negativamente a vida dos mesmos de diversas maneiras, são eles os sintomas referentes à ansiedade, ao deficit de atenção e hiperatividade e ao quadro de sono. </text:span><text:span text:style-name="T9"/></text:p>
      <text:p text:style-name="P22" loext:marker-style-name="T9"><text:span text:style-name="T9">É importante pontuar também a baixa ocorrência de efeitos adversos relatados, o que representa uma vantagem substancial dessa linha de tratamento quando comparada com outras mais tradicionais como os antipsicóticos, os estabilizadores de humor, os antidepressivos ou os psicoestimulantes. </text:span><text:span text:style-name="T9"/></text:p>
      <text:p text:style-name="P22" loext:marker-style-name="T9"><text:span text:style-name="T9">Apesar de terem sido encontrados resultados promissores, ainda se faz necessário que sejam realizados mais ensaios clínicos bem elaborados, randomizados, controlados por placebo e duplo-cegos com populações diversas e que nesses estudos sejam avaliados também os impactos dessa medicação a longo prazo para avaliar e apoiar a eficácia terapêutica e a utilidade do CBD para o tratamento do TEA e as possíveis comorbidades.</text:span><text:span text:style-name="T9"/></text:p>
      <text:p text:style-name="P23" loext:marker-style-name="T9"/>
      <text:p text:style-name="P21" loext:marker-style-name="T20"><text:span text:style-name="T20">REFERÊNCIAS</text:span></text:p>
      <text:p text:style-name="P35"><text:span text:style-name="T42">STYLES, Meghan et al. </text:span><text:span text:style-name="T43">Risk factors, diagnosis, prognosis and treatment of autism. </text:span><text:span text:style-name="T44">Frontiers in Bioscience</text:span><text:span text:style-name="T42">, v. 25, n. 9, p. 1682-1717, 2020. Disponível em: </text:span><text:a xlink:type="simple" xlink:href="https://www.imrpress.com/journal/FBL/25/9/10.2741/4873/htm#sec1-3" text:style-name="ListLabel_20_172" text:visited-style-name="ListLabel_20_172"><text:span text:style-name="T45">https://www.imrpress.com/journal/FBL/25/9/10.2741/4873/htm#sec1-3</text:span></text:a><text:span text:style-name="T42">. Acesso em: 28 maio 2025.</text:span></text:p>
      <text:p text:style-name="P36"><text:span text:style-name="T9">AMERICAN PSYCHIATRIC ASSOCIATION</text:span><text:span text:style-name="T25">. Manual diagnóstico e estatístico de transtornos mentais: DSM-5</text:span><text:span text:style-name="T9">. </text:span><text:span text:style-name="T46">5. ed. Porto Alegre: Artmed, 2013.</text:span></text:p>
      <text:p text:style-name="P35"><text:span text:style-name="T43">ARAN, A. et al. Cannabinoid treatment for autism: a proof-of-concept randomized trial. </text:span><text:span text:style-name="T44">Molecular Autism</text:span><text:span text:style-name="T42">, v. 12, n. 6, 2021. Disponível em: </text:span><text:a xlink:type="simple" xlink:href="https://doi.org/10.1186/s13229-021-00420-2" text:style-name="ListLabel_20_173" text:visited-style-name="ListLabel_20_173"><text:span text:style-name="T45">https://doi.org/10.1186/s13229-021-00420-2</text:span></text:a><text:span text:style-name="T42">. </text:span><text:span text:style-name="T43">Acesso em: 28 maio 2025.</text:span></text:p>
      <text:p text:style-name="P35"><text:span text:style-name="T47">BAR-LEV SCHLEIDER, L. et al. </text:span><text:span text:style-name="T43">Real life experience of medical cannabis treatment in autism: analysis of safety and efficacy. </text:span><text:span text:style-name="T44">Scientific Reports</text:span><text:span text:style-name="T42">, v. 9, n. 200, 2019. Disponível em: </text:span><text:a xlink:type="simple" xlink:href="https://doi.org/10.1038/s41598-018-37570-y" text:style-name="ListLabel_20_174" text:visited-style-name="ListLabel_20_174"><text:span text:style-name="T45">https://doi.org/10.1038/s41598-018-37570-y</text:span></text:a><text:span text:style-name="T42">. Acesso em: 28 maio 2025.</text:span></text:p>
      <text:p text:style-name="P35"><text:span text:style-name="T42">BILGE, S.; EKICI, B. Cannabis enriquecida com CBD para transtorno do espectro do autismo: uma experiência de um único centro na Turquia e revisões da literatura. </text:span><text:span text:style-name="T48">Journal of Cannabis Research</text:span><text:span text:style-name="T43">, v. 3, n. 53, 2021. Disponível em: </text:span><text:a xlink:type="simple" xlink:href="https://doi.org/10.1186/s42238-021-00108-7" text:style-name="ListLabel_20_175" text:visited-style-name="ListLabel_20_175"><text:span text:style-name="T49">https://doi.org/10.1186/s42238-021-00108-7</text:span></text:a><text:span text:style-name="T43">. </text:span><text:span text:style-name="T42">Acesso em: 28 maio 2025.</text:span></text:p>
      <text:p text:style-name="P35"><text:span text:style-name="T42">COSTA, G.; ABREU, C. Os benefícios do uso de psicofármacos no tratamento de indivíduos com transtorno do espectro autista (TEA): revisão bibliográfica. </text:span><text:span text:style-name="T44">Revista JRG de Estudos Acadêmicos</text:span><text:span text:style-name="T42">, v. 4, n. 8, p. 240-251, 2021. Disponível em: </text:span><text:a xlink:type="simple" xlink:href="https://www.revistajrg.com/index.php/jrg/article/view/232" text:style-name="ListLabel_20_176" text:visited-style-name="ListLabel_20_176"><text:span text:style-name="T45">https://www.revistajrg.com/index.php/jrg/article/view/232</text:span></text:a><text:span text:style-name="T42">. Acesso em: 28 maio 2025.</text:span></text:p>
      <text:p text:style-name="P36"><text:soft-page-break/><text:span text:style-name="T9">COSTA, R. </text:span><text:span text:style-name="T25">Análise das evidências científicas do uso do canabidiol em doenças psiquiátricas e neurológicas</text:span><text:span text:style-name="T9">. 2017. 163 f. Dissertação (Mestrado em Farmacologia) – Universidade Federal de Santa Catarina, Florianópolis, 2017.</text:span></text:p>
      <text:p text:style-name="P36"><text:span text:style-name="T9">FLEURY-TEIXEIRA, P. et al. </text:span><text:span text:style-name="T46">Effects of CBD-enriched Cannabis sativa extract on autism spectrum disorder symptoms: an observational study of 18 participants undergoing compassionate use. </text:span><text:span text:style-name="T50">Frontiers in Neurology</text:span><text:span text:style-name="T46">, v. 10, p. 1145, 2019. Disponível em: https://doi.org/10.3389/fneur.2019.01145. Acesso em: 28 maio 2025.</text:span></text:p>
      <text:p text:style-name="P35"><text:span text:style-name="T43">HACOHEN, M. et al. Children and adolescents with ASD treated with CBD-rich cannabis exhibit significant improvements particularly in social symptoms: an open label study. </text:span><text:span text:style-name="T44">Translational Psychiatry</text:span><text:span text:style-name="T42">, v. 12, n. 375, 2022. Disponível em: </text:span><text:a xlink:type="simple" xlink:href="https://doi.org/10.1038/s41398-022-02104-8" text:style-name="ListLabel_20_177" text:visited-style-name="ListLabel_20_177"><text:span text:style-name="T45">https://doi.org/10.1038/s41398-022-02104-8</text:span></text:a><text:span text:style-name="T42">. </text:span><text:span text:style-name="T43">Acesso em: 28 maio 2025.</text:span></text:p>
      <text:p text:style-name="P35"><text:span text:style-name="T43">HALLMAYER, J. et al. Genetic heritability and shared environmental factors among twin pairs with autism. </text:span><text:span text:style-name="T44">Archives of General Psychiatry</text:span><text:span text:style-name="T42">, v. 68, n. 11, p. 1095-1102, 2011. Disponível em: </text:span><text:a xlink:type="simple" xlink:href="https://jamanetwork.com/journals/jamapsychiatry/article-abstract/1107328" text:style-name="ListLabel_20_178" text:visited-style-name="ListLabel_20_178"><text:span text:style-name="T45">https://jamanetwork.com/journals/jamapsychiatry/article-abstract/1107328</text:span></text:a><text:span text:style-name="T42">. Acesso em: 8 maio 2025.</text:span></text:p>
      <text:p text:style-name="P36"><text:span text:style-name="T46">MA, L.; PLATNICK, S.; PLATNICK, H. Cannabidiol in treatment of autism spectrum disorder: a case study. </text:span><text:span text:style-name="T25">Cureus</text:span><text:span text:style-name="T9">, v. 14, n. 8, p. e28442, 26 ago. 2022. Disponível em: https://doi.org/10.7759/cureus.28442. Acesso em: 28 maio 2025.</text:span></text:p>
      <text:p text:style-name="P35"><text:span text:style-name="T42">MELO, L. de A. et al. IMC e alterações do comportamento alimentar em pacientes com Transtorno do Espectro Autista / BMI and variations of eating behavior in patients with Autism Spectrum Disorder. </text:span><text:span text:style-name="T48">Brazilian Journal of Development</text:span><text:span text:style-name="T43">, v. 6, n. 7, p. 46235–46243, 2020. Disponível em: </text:span><text:a xlink:type="simple" xlink:href="https://doi.org/10.34117/bjdv6n7-305" text:style-name="ListLabel_20_179" text:visited-style-name="ListLabel_20_179"><text:span text:style-name="T49">https://doi.org/10.34117/bjdv6n7-305</text:span></text:a><text:span text:style-name="T43">. </text:span><text:span text:style-name="T42">Acesso em: 28 maio 2025</text:span><text:span text:style-name="T44">.</text:span></text:p>
      <text:p text:style-name="P36"><text:span text:style-name="T9">MELO, L.; SANTOS, A. O uso do Canabidiol no Brasil e o posicionamento do órgão regulador. </text:span><text:span text:style-name="T25">Cadernos Ibero-Americanos de Direito Sanitário</text:span><text:span text:style-name="T9">, v. 5, n. 2, p. 43–55, 2016.</text:span></text:p>
      <text:p text:style-name="P36"><text:span text:style-name="T9">MOREIRA, M. et al. Agendas democráticas para o século XXI: percepções dos (as) brasileiros (as) sobre descriminalização e legalização da maconha. </text:span><text:span text:style-name="T50">Saúde em Debate</text:span><text:span text:style-name="T46">, v. 40, p. 163–175, 2016.</text:span></text:p>
      <text:p text:style-name="P36"><text:span text:style-name="T46">PENG, J. et al. A narrative review of molecular mechanism and therapeutic effect of cannabidiol (CBD). </text:span><text:span text:style-name="T25">Basic &amp; Clinical Pharmacology &amp; Toxicology</text:span><text:span text:style-name="T9">, v. 130, n. 4, p. 439–456, 2022.</text:span></text:p>
      <text:p text:style-name="P35"><text:span text:style-name="T42">PESÁNTEZ, M.; PAZMIÑO, A.; PESÁNTEZ, M.; PESÁNTEZ, G. Utilización de cannabidiol en un paciente pediátrico con trastorno del espectro autista y epilepsia: informe de un caso. </text:span><text:span text:style-name="T44">Revista Ecuatoriana de Pediatría</text:span><text:span text:style-name="T42">, v. 22, n. 1, p. 1–8, 2021. Disponível em: </text:span><text:a xlink:type="simple" xlink:href="https://doi.org/10.52011/0021" text:style-name="ListLabel_20_180" text:visited-style-name="ListLabel_20_180"><text:span text:style-name="T45">https://doi.org/10.52011/0021</text:span></text:a><text:span text:style-name="T42">. Acesso em: 28 maio 2025.</text:span></text:p>
      <text:p text:style-name="P36"><text:span text:style-name="T9">RIBEIRO, J. C. </text:span><text:span text:style-name="T25">A Cannabis e suas aplicações terapêuticas</text:span><text:span text:style-name="T9">. 2014. 65 f. Dissertação (Mestrado em Ciências Farmacêuticas) – Universidade Fernando Pessoa, Porto, 2014.</text:span></text:p>
      <text:p text:style-name="P35"><text:span text:style-name="T43">RISCH, N. et al. Familial recurrence of autism spectrum disorder: evaluating genetic and environmental contributions. </text:span><text:span text:style-name="T48">American Journal of Psychiatry</text:span><text:span text:style-name="T43">, v. 171, n. 11, p. 1222-1229, 2014. Disponível em: </text:span><text:a xlink:type="simple" xlink:href="https://ajp.psychiatryonline.org/doi/epdf/10.1176/appi.ajp.2014.13101359" text:style-name="ListLabel_20_181" text:visited-style-name="ListLabel_20_181"><text:span text:style-name="T49">https://ajp.psychiatryonline.org/doi/epdf/10.1176/appi.ajp.2014.13101359</text:span></text:a><text:span text:style-name="T43">. </text:span><text:span text:style-name="T42">Acesso em: 28 maio 2025.</text:span></text:p>
      <text:p text:style-name="P35"><text:soft-page-break/><text:span text:style-name="T42">RONZANI, L. D. et al. Comorbidades psiquiátricas no transtorno do espectro autista: um artigo de revisão. </text:span><text:span text:style-name="T44">Boletim do Curso de Medicina da UFSC</text:span><text:span text:style-name="T42">, Florianópolis, v. 7, n. 3, p. 47–54, 15 dez. 2021. Disponível em: </text:span><text:a xlink:type="simple" xlink:href="https://ojs.sites.ufsc.br/index.php/medicina/article/view/4827" text:style-name="ListLabel_20_182" text:visited-style-name="ListLabel_20_182"><text:span text:style-name="T45">https://ojs.sites.ufsc.br/index.php/medicina/article/view/4827</text:span></text:a><text:span text:style-name="T42">. Acesso em: 28 maio 2025.</text:span></text:p>
      <text:p text:style-name="P36"><text:span text:style-name="T9">SILVA, A. et al. Marijuana in contemporary perspectives: benefits and hazards. </text:span><text:span text:style-name="T25">Revista Científica da Faculdade de Educação e Meio Ambiente</text:span><text:span text:style-name="T9">, v. 9, n. 2, p. 786–795, 2018.</text:span></text:p>
      <text:p text:style-name="P35"><text:span text:style-name="T42">SILVA JUNIOR, E. A. et al. </text:span><text:span text:style-name="T43">Evaluation of the efficacy and safety of cannabidiol rich cannabis extract in children with autism spectrum disorder: randomized, double-blind, and placebo-controlled clinical trial. </text:span><text:span text:style-name="T44">Trends in Psychiatry and Psychotherapy</text:span><text:span text:style-name="T42">, v. 46, p. e20210396, 2024. Disponível em: </text:span><text:a xlink:type="simple" xlink:href="http://doi.org/10.47626/2237-6089-2021-0396" text:style-name="ListLabel_20_183" text:visited-style-name="ListLabel_20_183"><text:span text:style-name="T45">http://doi.org/10.47626/2237-6089-2021-0396</text:span></text:a><text:span text:style-name="T42">. Acesso em: 28 maio 2025.</text:span></text:p>
      <text:p text:style-name="P36"><text:span text:style-name="T9">VIEIRA, L.; MARQUES, A.; SOUSA, V. O uso de Cannabis sativa para fins terapêuticos no Brasil: uma revisão de literatura. </text:span><text:span text:style-name="T25">Scientia Naturalis</text:span><text:span text:style-name="T9">, v. 2, n. 2, p. 901–919, 202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wiss" style:font-pitch="variable" style:font-charset="x-symbol"/>
    <style:font-face style:name="Arial2" svg:font-family="Arial"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rial" fo:font-size="11pt" fo:language="pt" fo:country="BR" style:letter-kerning="false" style:font-name-asian="Arial2" style:font-size-asian="11pt" style:language-asian="zh" style:country-asian="TW" style:font-name-complex="Arial2"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Arial" fo:font-size="11pt" fo:language="pt" fo:country="BR" style:letter-kerning="false" style:font-name-asian="Arial2" style:font-size-asian="11pt" style:language-asian="zh" style:country-asian="TW" style:font-name-complex="Arial2"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left" style:justify-single-word="false" fo:orphans="2" fo:widows="2" style:writing-mode="lr-tb"/>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706cm" fo:margin-bottom="0.212cm" style:contextual-spacing="false" fo:keep-together="always" fo:keep-with-next="always"/>
      <style:text-properties fo:font-size="20pt" style:font-size-asian="20pt" style:font-size-complex="20pt"/>
    </style:style>
    <style:style style:name="Heading_20_2" style:display-name="Heading 2" style:family="paragraph" style:parent-style-name="Standard" style:next-style-name="Standard" style:default-outline-level="2" style:list-style-name="" style:class="chapter">
      <style:paragraph-properties fo:margin-top="0.635cm" fo:margin-bottom="0.212cm" style:contextual-spacing="false" fo:keep-together="always" fo:keep-with-next="always"/>
      <style:text-properties fo:font-size="16pt" style:font-size-asian="16pt" style:font-size-complex="16pt"/>
    </style:style>
    <style:style style:name="Heading_20_3" style:display-name="Heading 3" style:family="paragraph" style:parent-style-name="Standard" style:next-style-name="Standard" style:default-outline-level="3" style:list-style-name="" style:class="chapter">
      <style:paragraph-properties fo:margin-top="0.564cm" fo:margin-bottom="0.141cm" style:contextual-spacing="false" fo:keep-together="always" fo:keep-with-next="always"/>
      <style:text-properties fo:color="#434343" loext:opacity="100%" fo:font-size="14pt" style:font-size-asian="14pt" style:font-size-complex="14pt"/>
    </style:style>
    <style:style style:name="Heading_20_4" style:display-name="Heading 4" style:family="paragraph" style:parent-style-name="Standard" style:next-style-name="Standard" style:default-outline-level="4" style:list-style-name="" style:class="chapter">
      <style:paragraph-properties fo:margin-top="0.494cm" fo:margin-bottom="0.141cm" style:contextual-spacing="false" fo:keep-together="always" fo:keep-with-next="always"/>
      <style:text-properties fo:color="#666666" loext:opacity="100%"/>
    </style:style>
    <style:style style:name="Heading_20_5" style:display-name="Heading 5" style:family="paragraph" style:parent-style-name="Standard" style:next-style-name="Standard" style:default-outline-level="5" style:list-style-name="" style:class="chapter">
      <style:paragraph-properties fo:margin-top="0.423cm" fo:margin-bottom="0.141cm" style:contextual-spacing="false" fo:keep-together="always" fo:keep-with-next="always"/>
      <style:text-properties fo:color="#666666" loext:opacity="100%"/>
    </style:style>
    <style:style style:name="Heading_20_6" style:display-name="Heading 6" style:family="paragraph" style:parent-style-name="Standard" style:next-style-name="Standard" style:default-outline-level="6" style:list-style-name="" style:class="chapter">
      <style:paragraph-properties fo:margin-top="0.423cm" fo:margin-bottom="0.141cm" style:contextual-spacing="false" fo:keep-together="always" fo:keep-with-next="always"/>
      <style:text-properties fo:color="#666666" loext:opacity="100%" fo:font-style="italic" style:font-style-asian="italic"/>
    </style:style>
    <style:style style:name="Title" style:family="paragraph" style:parent-style-name="Standard" style:next-style-name="Standard" style:class="chapter">
      <style:paragraph-properties fo:margin-top="0cm" fo:margin-bottom="0.106cm" style:contextual-spacing="false" fo:keep-together="always" fo:keep-with-next="always"/>
      <style:text-properties fo:font-size="26pt" style:font-size-asian="26pt" style:font-size-complex="26pt"/>
    </style:style>
    <style:style style:name="Subtitle" style:family="paragraph" style:parent-style-name="Standard" style:next-style-name="Standard" style:class="chapter">
      <style:paragraph-properties fo:margin-top="0cm" fo:margin-bottom="0.564cm" style:contextual-spacing="false" fo:keep-together="always" fo:keep-with-next="always"/>
      <style:text-properties fo:color="#666666" loext:opacity="100%" fo:font-size="15pt" style:font-size-asian="15pt" style:font-size-complex="15pt"/>
    </style:style>
    <style:style style:name="Normal_20__28_Web_29_" style:display-name="Normal (Web)" style:family="paragraph" style:parent-style-name="Standard">
      <style:paragraph-properties fo:margin-top="0.494cm" fo:margin-bottom="0.494cm" style:contextual-spacing="false"/>
    </style:style>
    <style:style style:name="Standard_20__28_WW_29_" style:display-name="Standard (WW)" style:family="paragraph">
      <style:paragraph-properties fo:margin-top="0cm" fo:margin-bottom="0cm" style:contextual-spacing="false" fo:line-height="100%" fo:text-align="left" style:justify-single-word="false" fo:orphans="0" fo:widows="0" fo:hyphenation-ladder-count="no-limit" fo:hyphenation-keep="auto" loext:hyphenation-keep-type="column" loext:hyphenation-keep-line="false" style:vertical-align="baseline" style:writing-mode="lr-tb"/>
      <style:text-properties fo:color="#000000" loext:opacity="100%" style:font-name="Times" fo:font-family="Times" style:font-family-generic="roman" style:font-pitch="variable" fo:font-size="12pt" fo:language="en" fo:country="US" style:letter-kerning="true" style:font-name-asian="Segoe UI" style:font-family-asian="'Segoe UI'" style:font-family-generic-asian="system" style:font-pitch-asian="variable" style:font-size-asian="12pt" style:language-asian="en" style:country-asian="US" style:font-name-complex="Tahoma" style:font-family-complex="Tahoma" style:font-family-generic-complex="system" style:font-pitch-complex="variable" style:font-size-complex="12pt" style:language-complex="en" style:country-complex="US" fo:hyphenate="false" fo:hyphenation-remain-char-count="2" fo:hyphenation-push-char-count="2" loext:hyphenation-no-caps="false" loext:hyphenation-no-last-word="false" loext:hyphenation-word-char-count="5" loext:hyphenation-zone="no-limit"/>
    </style:style>
    <style:style style:name="Footnote" style:family="paragraph" style:parent-style-name="Standard_20__28_WW_29_" loext:linked-style-name="Texto_20_de_20_nota_20_de_20_rodapé_20_Char" style:class="extra">
      <style:text-properties fo:font-size="10pt" style:font-size-asian="10pt" style:font-size-complex="10pt"/>
    </style:style>
    <style:style style:name="Marginalia" style:family="paragraph" style:parent-style-name="Standard" loext:linked-style-name="Texto_20_de_20_comentário_20_Ch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Assunto_20_do_20_comentário_20_Char">
      <style:text-properties fo:font-weight="bold" style:font-weight-asian="bold" style:font-weight-complex="bold"/>
    </style:style>
    <style:style style:name="List_20_Paragraph" style:display-name="List Paragraph" style:family="paragraph" style:parent-style-name="Standard">
      <style:paragraph-properties fo:margin-left="1.27cm" fo:margin-top="0cm" fo:margin-bottom="0cm" style:contextual-spacing="true"/>
    </style:style>
    <style:style style:name="Header_20_and_20_Footer" style:display-name="Header and Footer" style:family="paragraph" style:parent-style-name="Standard" style:class="extra"/>
    <style:style style:name="Header" style:family="paragraph" style:parent-style-name="Standard" loext:linked-style-name="Cabeçalho_20_Char" style:class="extra">
      <style:paragraph-properties>
        <style:tab-stops>
          <style:tab-stop style:position="7.5cm" style:type="center"/>
          <style:tab-stop style:position="15cm" style:type="right"/>
        </style:tab-stops>
      </style:paragraph-properties>
    </style:style>
    <style:style style:name="Footer" style:family="paragraph" style:parent-style-name="Standard" loext:linked-style-name="Rodapé_20_Char" style:class="extra">
      <style:paragraph-properties>
        <style:tab-stops>
          <style:tab-stop style:position="7.5cm" style:type="center"/>
          <style:tab-stop style:position="15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flex-grow" style:family="text" style:parent-style-name="Default_20_Paragraph_20_Font"/>
    <style:style style:name="Strong_20_Emphasis" style:display-name="Strong Emphasis" style:family="text" style:parent-style-name="Default_20_Paragraph_20_Font">
      <style:text-properties fo:font-weight="bold" style:font-weight-asian="bold" style:font-weight-complex="bold"/>
    </style:style>
    <style:style style:name="Texto_20_de_20_nota_20_de_20_rodapé_20_Char" style:display-name="Texto de nota de rodapé Char" style:family="text" style:parent-style-name="Default_20_Paragraph_20_Font">
      <style:text-properties fo:color="#000000" loext:opacity="100%" style:font-name="Times" fo:font-family="Times" style:font-family-generic="roman" style:font-pitch="variable" fo:font-size="10pt" fo:language="en" fo:country="US" style:letter-kerning="true" style:font-name-asian="Segoe UI" style:font-family-asian="'Segoe UI'" style:font-family-generic-asian="system" style:font-pitch-asian="variable" style:font-size-asian="10pt" style:language-asian="en" style:country-asian="US" style:font-name-complex="Tahoma" style:font-family-complex="Tahoma" style:font-family-generic-complex="system" style:font-pitch-complex="variable" style:font-size-complex="10pt" style:language-complex="en" style:country-complex="US"/>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Internet_20_link_20__28_WW_29_" style:display-name="Internet link (WW)" style:family="text">
      <style:text-properties fo:color="#0000ff" loext:opacity="100%" style:text-underline-style="solid" style:text-underline-width="auto" style:text-underline-color="font-color"/>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annotation_20_reference" style:display-name="annotation reference" style:family="text" style:parent-style-name="Default_20_Paragraph_20_Font">
      <style:text-properties fo:font-size="8pt" style:font-size-asian="8pt" style:font-size-complex="8pt"/>
    </style:style>
    <style:style style:name="Texto_20_de_20_comentário_20_Char" style:display-name="Texto de comentário Char" style:family="text" style:parent-style-name="Default_20_Paragraph_20_Font">
      <style:text-properties fo:font-size="10pt" style:font-size-asian="10pt" style:font-size-complex="10pt"/>
    </style:style>
    <style:style style:name="Assunto_20_do_20_comentário_20_Char" style:display-name="Assunto do comentário Char" style:family="text" style:parent-style-name="Texto_20_de_20_comentário_20_Char" loext:linked-style-name="annotation_20_subject">
      <style:text-properties fo:font-size="10pt" fo:font-weight="bold" style:font-size-asian="10pt" style:font-weight-asian="bold" style:font-size-complex="10pt" style:font-weight-complex="bold"/>
    </style:style>
    <style:style style:name="name" style:family="text" style:parent-style-name="Default_20_Paragraph_20_Font"/>
    <style:style style:name="affiliation" style:family="text" style:parent-style-name="Default_20_Paragraph_20_Font"/>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loext:char-complex-color loext:theme-type="followed-hyperlink" loext:color-type="theme"/>
      </style:text-properties>
    </style:style>
    <style:style style:name="Cabeçalho_20_Char" style:display-name="Cabeçalho Char" style:family="text" style:parent-style-name="Default_20_Paragraph_20_Fon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Rodapé_20_Char" style:display-name="Rodapé Char" style:family="text" style:parent-style-name="Default_20_Paragraph_20_Fon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Arial1" fo:font-family="Arial" style:font-family-generic="swiss" style:font-pitch="variable" style:font-charset="x-symbol" fo:font-size="10pt" style:font-size-asian="10pt"/>
    </style:style>
    <style:style style:name="ListLabel_20_20" style:display-name="ListLabel 20" style:family="text">
      <style:text-properties fo:font-size="10pt" style:font-size-asian="10pt"/>
    </style:style>
    <style:style style:name="ListLabel_20_21" style:display-name="ListLabel 21" style:family="text">
      <style:text-properties fo:font-size="10pt" style:font-size-asian="10pt"/>
    </style:style>
    <style:style style:name="ListLabel_20_22" style:display-name="ListLabel 22" style:family="text">
      <style:text-properties fo:font-size="10pt" style:font-size-asian="10pt"/>
    </style:style>
    <style:style style:name="ListLabel_20_23" style:display-name="ListLabel 23" style:family="text">
      <style:text-properties fo:font-size="10pt" style:font-size-asian="10pt"/>
    </style:style>
    <style:style style:name="ListLabel_20_24" style:display-name="ListLabel 24" style:family="text">
      <style:text-properties fo:font-size="10pt" style:font-size-asian="10pt"/>
    </style:style>
    <style:style style:name="ListLabel_20_25" style:display-name="ListLabel 25" style:family="text">
      <style:text-properties fo:font-size="10pt" style:font-size-asian="10pt"/>
    </style:style>
    <style:style style:name="ListLabel_20_26" style:display-name="ListLabel 26" style:family="text">
      <style:text-properties fo:font-size="10pt" style:font-size-asian="10pt"/>
    </style:style>
    <style:style style:name="ListLabel_20_27" style:display-name="ListLabel 27" style:family="text">
      <style:text-properties fo:font-size="10pt" style:font-size-asian="10pt"/>
    </style:style>
    <style:style style:name="ListLabel_20_28" style:display-name="ListLabel 28" style:family="text">
      <style:text-properties style:font-name="Arial1" fo:font-family="Arial" style:font-family-generic="swiss" style:font-pitch="variable" style:font-charset="x-symbol" fo:font-size="10pt" style:font-size-asian="10pt"/>
    </style:style>
    <style:style style:name="ListLabel_20_29" style:display-name="ListLabel 29" style:family="text">
      <style:text-properties fo:font-size="10pt" style:font-size-asian="10pt"/>
    </style:style>
    <style:style style:name="ListLabel_20_30" style:display-name="ListLabel 30" style:family="text">
      <style:text-properties fo:font-size="10pt" style:font-size-asian="10pt"/>
    </style:style>
    <style:style style:name="ListLabel_20_31" style:display-name="ListLabel 31" style:family="text">
      <style:text-properties fo:font-size="10pt" style:font-size-asian="10pt"/>
    </style:style>
    <style:style style:name="ListLabel_20_32" style:display-name="ListLabel 32" style:family="text">
      <style:text-properties fo:font-size="10pt" style:font-size-asian="10pt"/>
    </style:style>
    <style:style style:name="ListLabel_20_33" style:display-name="ListLabel 33" style:family="text">
      <style:text-properties fo:font-size="10pt" style:font-size-asian="10pt"/>
    </style:style>
    <style:style style:name="ListLabel_20_34" style:display-name="ListLabel 34" style:family="text">
      <style:text-properties fo:font-size="10pt" style:font-size-asian="10pt"/>
    </style:style>
    <style:style style:name="ListLabel_20_35" style:display-name="ListLabel 35" style:family="text">
      <style:text-properties fo:font-size="10pt" style:font-size-asian="10pt"/>
    </style:style>
    <style:style style:name="ListLabel_20_36" style:display-name="ListLabel 36" style:family="text">
      <style:text-properties fo:font-size="10pt" style:font-size-asian="10pt"/>
    </style:style>
    <style:style style:name="ListLabel_20_37" style:display-name="ListLabel 37" style:family="text"/>
    <style:style style:name="ListLabel_20_38" style:display-name="ListLabel 38" style:family="text">
      <style:text-properties fo:font-size="10pt" style:font-size-asian="10pt"/>
    </style:style>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Arial1" fo:font-family="Arial" style:font-family-generic="swiss" style:font-pitch="variable" style:font-charset="x-symbol" fo:font-size="10pt" style:font-size-asian="10pt"/>
    </style:style>
    <style:style style:name="ListLabel_20_47" style:display-name="ListLabel 47" style:family="text">
      <style:text-properties fo:font-size="10pt" style:font-size-asian="10pt"/>
    </style:style>
    <style:style style:name="ListLabel_20_48" style:display-name="ListLabel 48" style:family="text">
      <style:text-properties fo:font-size="10pt" style:font-size-asian="10pt"/>
    </style:style>
    <style:style style:name="ListLabel_20_49" style:display-name="ListLabel 49" style:family="text">
      <style:text-properties fo:font-size="10pt" style:font-size-asian="10pt"/>
    </style:style>
    <style:style style:name="ListLabel_20_50" style:display-name="ListLabel 50" style:family="text">
      <style:text-properties fo:font-size="10pt" style:font-size-asian="10pt"/>
    </style:style>
    <style:style style:name="ListLabel_20_51" style:display-name="ListLabel 51" style:family="text">
      <style:text-properties fo:font-size="10pt" style:font-size-asian="10pt"/>
    </style:style>
    <style:style style:name="ListLabel_20_52" style:display-name="ListLabel 52" style:family="text">
      <style:text-properties fo:font-size="10pt" style:font-size-asian="10pt"/>
    </style:style>
    <style:style style:name="ListLabel_20_53" style:display-name="ListLabel 53" style:family="text">
      <style:text-properties fo:font-size="10pt" style:font-size-asian="10pt"/>
    </style:style>
    <style:style style:name="ListLabel_20_54" style:display-name="ListLabel 54" style:family="text">
      <style:text-properties fo:font-size="10pt" style:font-size-asian="10pt"/>
    </style:style>
    <style:style style:name="ListLabel_20_55" style:display-name="ListLabel 55" style:family="text">
      <style:text-properties style:font-name="Arial1" fo:font-family="Arial" style:font-family-generic="swiss" style:font-pitch="variable" style:font-charset="x-symbol"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fo:font-size="10pt" style:font-size-asian="10pt"/>
    </style:style>
    <style:style style:name="ListLabel_20_58" style:display-name="ListLabel 58" style:family="text">
      <style:text-properties fo:font-size="10pt" style:font-size-asian="10pt"/>
    </style:style>
    <style:style style:name="ListLabel_20_59" style:display-name="ListLabel 59" style:family="text">
      <style:text-properties fo:font-size="10pt" style:font-size-asian="10pt"/>
    </style:style>
    <style:style style:name="ListLabel_20_60" style:display-name="ListLabel 60" style:family="text">
      <style:text-properties fo:font-size="10pt" style:font-size-asian="10pt"/>
    </style:style>
    <style:style style:name="ListLabel_20_61" style:display-name="ListLabel 61" style:family="text">
      <style:text-properties fo:font-size="10pt" style:font-size-asian="10pt"/>
    </style:style>
    <style:style style:name="ListLabel_20_62" style:display-name="ListLabel 62" style:family="text">
      <style:text-properties fo:font-size="10pt" style:font-size-asian="10pt"/>
    </style:style>
    <style:style style:name="ListLabel_20_63" style:display-name="ListLabel 63" style:family="text">
      <style:text-properties fo:font-size="10pt" style:font-size-asian="10pt"/>
    </style:style>
    <style:style style:name="ListLabel_20_64" style:display-name="ListLabel 64" style:family="text">
      <style:text-properties style:font-name="Arial1" fo:font-family="Arial" style:font-family-generic="swiss" style:font-pitch="variable" style:font-charset="x-symbol" fo:font-size="10pt" style:font-size-asian="10pt"/>
    </style:style>
    <style:style style:name="ListLabel_20_65" style:display-name="ListLabel 65" style:family="text">
      <style:text-properties fo:font-size="10pt" style:font-size-asian="10pt"/>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ListLabel_20_73" style:display-name="ListLabel 73" style:family="text">
      <style:text-properties style:font-name="Arial1" fo:font-family="Arial" style:font-family-generic="swiss" style:font-pitch="variable" style:font-charset="x-symbol" fo:font-size="10pt" style:font-size-asian="10pt"/>
    </style:style>
    <style:style style:name="ListLabel_20_74" style:display-name="ListLabel 74" style:family="text">
      <style:text-properties fo:font-size="10pt" style:font-size-asian="10pt"/>
    </style:style>
    <style:style style:name="ListLabel_20_75" style:display-name="ListLabel 75" style:family="text">
      <style:text-properties fo:font-size="10pt" style:font-size-asian="10pt"/>
    </style:style>
    <style:style style:name="ListLabel_20_76" style:display-name="ListLabel 76" style:family="text">
      <style:text-properties fo:font-size="10pt" style:font-size-asian="10pt"/>
    </style:style>
    <style:style style:name="ListLabel_20_77" style:display-name="ListLabel 77" style:family="text">
      <style:text-properties fo:font-size="10pt" style:font-size-asian="10pt"/>
    </style:style>
    <style:style style:name="ListLabel_20_78" style:display-name="ListLabel 78" style:family="text">
      <style:text-properties fo:font-size="10pt" style:font-size-asian="10pt"/>
    </style:style>
    <style:style style:name="ListLabel_20_79" style:display-name="ListLabel 79" style:family="text">
      <style:text-properties fo:font-size="10pt" style:font-size-asian="10pt"/>
    </style:style>
    <style:style style:name="ListLabel_20_80" style:display-name="ListLabel 80" style:family="text">
      <style:text-properties fo:font-size="10pt" style:font-size-asian="10pt"/>
    </style:style>
    <style:style style:name="ListLabel_20_81" style:display-name="ListLabel 81" style:family="text">
      <style:text-properties fo:font-size="10pt" style:font-size-asian="10pt"/>
    </style:style>
    <style:style style:name="ListLabel_20_82" style:display-name="ListLabel 82" style:family="text">
      <style:text-properties style:font-name="Arial1" fo:font-family="Arial" style:font-family-generic="swiss" style:font-pitch="variable" style:font-charset="x-symbol"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style:font-name="Arial1" fo:font-family="Arial" style:font-family-generic="swiss" style:font-pitch="variable" style:font-charset="x-symbol"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Arial1" fo:font-family="Arial" style:font-family-generic="swiss" style:font-pitch="variable" style:font-charset="x-symbol"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3" style:display-name="ListLabel 173"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4" style:display-name="ListLabel 174"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5" style:display-name="ListLabel 175" style:family="text">
      <style:text-properties fo:color="#0563c1" loext:opacity="100%" style:font-name="Arial" fo:font-family="Arial" style:font-family-generic="swiss" style:font-pitch="variable" fo:language="en" fo:country="US"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6" style:display-name="ListLabel 176"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7" style:display-name="ListLabel 177"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8" style:display-name="ListLabel 178"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79" style:display-name="ListLabel 179" style:family="text">
      <style:text-properties fo:color="#0563c1" loext:opacity="100%" style:font-name="Arial" fo:font-family="Arial" style:font-family-generic="swiss" style:font-pitch="variable" fo:language="en" fo:country="US"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80" style:display-name="ListLabel 180"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81" style:display-name="ListLabel 181" style:family="text">
      <style:text-properties fo:color="#0563c1" loext:opacity="100%" style:font-name="Arial" fo:font-family="Arial" style:font-family-generic="swiss" style:font-pitch="variable" fo:language="en" fo:country="US"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82" style:display-name="ListLabel 182"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83" style:display-name="ListLabel 183" style:family="text">
      <style:text-properties fo:color="#0563c1" loext:opacity="100%" style:font-name="Arial" fo:font-family="Arial" style:font-family-generic="swiss"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635cm" fo:margin-left="3.17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635cm" fo:margin-left="6.98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2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2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3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number text:level="3" text:style-name="ListLabel_20_3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4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4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4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4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0"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53"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6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7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7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7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1" text:start-value="4">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3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4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706cm" fo:margin-left="0.706cm"/>
        </style:list-level-properties>
      </text:list-level-style-number>
      <text:list-level-style-number text:level="2" text:style-name="ListLabel_20_146" loext:num-list-format="%1%.%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147"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48" loext:num-list-format="%1%.%2%.%3%.%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149"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50" loext:num-list-format="%1%.%2%.%3%.%4%.%5%.%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151"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52" loext:num-list-format="%1%.%2%.%3%.%4%.%5%.%6%.%7%.%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153" loext:num-list-format="%1%.%2%.%3%.%4%.%5%.%6%.%7%.%8%.%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5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5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text-properties fo:color="#808080" loext:opacity="100%" style:font-name="Calibri" fo:font-size="10pt" style:font-size-asian="10pt" style:font-size-complex="10pt"/>
    </style:style>
    <style:style style:name="MP2" style:family="paragraph" style:parent-style-name="Standard">
      <style:paragraph-properties fo:text-align="right" style:justify-single-word="false"/>
      <style:text-properties style:font-name="Arial" fo:font-size="10pt" officeooo:paragraph-rsid="00166dba" style:font-size-asian="10pt" style:font-size-complex="10pt"/>
    </style:style>
    <style:style style:name="MP3" style:family="paragraph" style:parent-style-name="Standard">
      <style:paragraph-properties fo:text-align="right" style:justify-single-word="false"/>
    </style:style>
    <style:style style:name="MT1" style:family="text">
      <style:text-properties officeooo:rsid="0015a269"/>
    </style:style>
    <style:style style:name="MT2" style:family="text">
      <style:text-properties fo:color="#666666" loext:opacity="100%" fo:font-family="Arial" style:font-family-generic="roman" style:font-pitch="variable" style:font-name-asian="Arial2" style:font-name-complex="Arial2"/>
    </style:style>
    <style:style style:name="MT3" style:family="text">
      <style:text-properties fo:color="#666666" loext:opacity="100%" fo:font-family="Arial" style:font-family-generic="roman" style:font-pitch="variable" officeooo:rsid="001d733b" style:font-name-asian="Arial2" style:font-name-complex="Arial2"/>
    </style:style>
    <style:page-layout style:name="Mpm1">
      <style:page-layout-properties fo:page-width="21.001cm" fo:page-height="29.7cm" style:num-format="1" style:print-orientation="portrait" fo:margin-top="3cm" fo:margin-bottom="1.27cm" fo:margin-left="3cm" fo:margin-right="2cm" style:writing-mode="lr-tb" style:layout-grid-color="#c0c0c0" style:layout-grid-lines="2470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73cm" fo:margin-left="0cm" fo:margin-right="0cm" fo:margin-top="0.63cm" style:dynamic-spacing="true"/>
      </style:footer-style>
    </style:page-layout>
    <style:page-layout style:name="Mpm2">
      <style:page-layout-properties fo:page-width="29.7cm" fo:page-height="21.001cm" style:num-format="1" style:print-orientation="landscape" fo:margin-top="2cm" fo:margin-bottom="1.27cm" fo:margin-left="3cm" fo:margin-right="2cm" style:writing-mode="lr-tb" style:layout-grid-color="#c0c0c0" style:layout-grid-lines="27"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73cm" fo:margin-left="0cm" fo:margin-right="0cm" fo:margin-top="1.63cm" style:dynamic-spacing="true"/>
      </style:footer-style>
    </style:page-layout>
    <style:page-layout style:name="Mpm3">
      <style:page-layout-properties fo:page-width="21.001cm" fo:page-height="29.7cm" style:num-format="1" style:print-orientation="portrait" fo:margin-top="3cm" fo:margin-bottom="1.27cm" fo:margin-left="3cm" fo:margin-right="2cm" style:writing-mode="lr-tb" style:layout-grid-color="#c0c0c0" style:layout-grid-lines="2470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3cm" fo:margin-left="0cm" fo:margin-right="0cm" fo:margin-top="0.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OLIVEIRA; ESCOBAR / </text:span>Uso do Canabidiol para o tratamento de pacientes com o Transtorno do Espectro Autista</text:p>
      </style:header>
      <style:footer>
        <text:p text:style-name="MP2"><text:span text:style-name="MT2">HumanÆ. Questões controversas do mundo contemporâneo, v. </text:span><text:span text:style-name="MT3">20,</text:span><text:span text:style-name="MT2"> n. </text:span><text:span text:style-name="MT3">2</text:span><text:span text:style-name="MT2"> (2026). ISSN: 1517-7602</text:span></text:p>
        <text:p text:style-name="MP2"><text:page-number text:select-page="current">15</text:page-number></text:p>
      </style:footer>
    </style:master-page>
    <style:master-page style:name="Converted1" style:page-layout-name="Mpm2" draw:style-name="Mdp1">
      <style:footer>
        <text:p text:style-name="MP3"><text:page-number text:select-page="current">0</text:page-number></text:p>
      </style:footer>
    </style:master-page>
    <style:master-page style:name="Converted2" style:page-layout-name="Mpm3" draw:style-name="Mdp1">
      <style:footer>
        <text:p text:style-name="MP3"><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8</meta:editing-cycles>
    <meta:print-date>2025-04-13T20:20:00</meta:print-date>
    <meta:creation-date>2026-08-04T21:43:00</meta:creation-date>
    <dc:date>2026-08-17T16:03:49.886046100</dc:date>
    <meta:editing-duration>PT2H5S</meta:editing-duration>
    <meta:generator>LibreOffice/26.2.5.2$Windows_X86_64 LibreOffice_project/cd7284b4cbbfeb507e630c1aac019f4157393acb</meta:generator>
    <meta:document-statistic meta:table-count="1" meta:image-count="1" meta:object-count="0" meta:page-count="15" meta:paragraph-count="181" meta:word-count="5208" meta:character-count="35801" meta:non-whitespace-character-count="30740"/>
    <meta:user-defined meta:name="AppVersion">16.0000</meta:user-defined>
    <meta:template xlink:type="simple" xlink:actuate="onRequest" xlink:title="Normal.dotm" xlink:href=""/>
  </office:meta>
</office:document-meta>
</file>